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carolije:carolije"/><text:bookmark-start text:name="__RefHeading___popis_carolija_1"/><text:bookmark-start text:name="popis_carolija"/>Popis čarolija<text:bookmark-end text:name="__RefHeading___popis_carolija_1"/><text:bookmark-end text:name="popis_carolija"/></text:h>
      <text:p text:style-name="Text_20_body"><text:a xlink:type="simple" xlink:href="http://rumwiki.duckdns.org/doku.php?id=hr:5e:carolije:create_room" text:style-name="Internet_20_link" text:visited-style-name="Visited_20_Internet_20_Link">Create room</text:a></text:p>
      <text:p text:style-name="Text_20_body"><text:a xlink:type="simple" xlink:href="http://rumwiki.duckdns.org/doku.php?id=hr:5e:carolije:create_rum" text:style-name="Internet_20_link" text:visited-style-name="Visited_20_Internet_20_Link">Create rum</text:a></text:p>
      <text:p text:style-name="Text_20_body"><text:a xlink:type="simple" xlink:href="http://rumwiki.duckdns.org/doku.php?id=hr:5e:carolije:enlarge_object" text:style-name="Internet_20_link" text:visited-style-name="Visited_20_Internet_20_Link">Enlarge objec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46</meta:creation-date>
    <dc:creator>Generated</dc:creator>
    <dc:date>2026-09-13T13::28:46</dc:date>
    <dc:language>en-US</dc:language>
    <meta:editing-cycles>1</meta:editing-cycles>
    <meta:editing-duration>PT0S</meta:editing-duration>
    <dc:title>en:5e:carolije:carolije</dc:title>
  </office:meta>
</office:document-meta>
</file>