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carolije:create_room"/><text:bookmark-start text:name="__RefHeading___create_room_1"/><text:bookmark-start text:name="create_room"/>Create Room<text:bookmark-end text:name="__RefHeading___create_room_1"/><text:bookmark-end text:name="create_room"/></text:h>
      <text:list text:style-name="List_20_1" text:continue-numbering="false">
        <text:list-item>
          <text:p text:style-name="List_20_1_Content_First"> Čarolija 2. reda</text:p>
        </text:list-item>
        <text:list-item>
          <text:p text:style-name="List_20_1_Content_Last"> Stvara sobu od dostupnih materijal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08</meta:creation-date>
    <dc:creator>Generated</dc:creator>
    <dc:date>2026-09-13T14::26:08</dc:date>
    <dc:language>en-US</dc:language>
    <meta:editing-cycles>1</meta:editing-cycles>
    <meta:editing-duration>PT0S</meta:editing-duration>
    <dc:title>en:5e:carolije:create_room</dc:title>
  </office:meta>
</office:document-meta>
</file>