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feats:steady_aim"/><text:bookmark-start text:name="__RefHeading___steady_aim_1"/><text:bookmark-start text:name="steady_aim"/>Steady aim<text:bookmark-end text:name="__RefHeading___steady_aim_1"/><text:bookmark-end text:name="steady_aim"/></text:h>
      <text:p text:style-name="Text_20_body">Ti si tip osobe koji voli uzeti svoje vrijeme za ciljanje.
Ako želiš, možeš jednom vatrenom oružiju ovaj krug dati +2 to-hit te dobiti advantage na sljedeći napad. Do kraja tvog kruga to oružije ima loading atribut.</text:p>
      <text:p text:style-name="Text_20_body">Možeš potrošiti 1. minutu na stvaranje kamuflaže za sebe. Moraš imati pristup svježem blatu, prljavštini, biljkama, čađi i drugim prirodnim materijalima s kojima možeš stvoriti svoju kamuflažu.
Nakon što se zakamufliraš na ovaj način, možeš se pokušati sakriti pritišćući se uz čvrstu površinu, poput stabla ili zida. Dobivaš +10 bonus na Stealth sve dok ostaneš tamo bez pomicanja ili poduzimanja akcija.</text:p>
      <text:p text:style-name="Text_20_body">Također postani proficient s vatrenim oružijem ako nisi ili ako već jesi proficient, dobi firearm experti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4:52</meta:creation-date>
    <dc:creator>Generated</dc:creator>
    <dc:date>2026-09-13T15::24:52</dc:date>
    <dc:language>en-US</dc:language>
    <meta:editing-cycles>1</meta:editing-cycles>
    <meta:editing-duration>PT0S</meta:editing-duration>
    <dc:title>en:5e:feats:steady_aim</dc:title>
  </office:meta>
</office:document-meta>
</file>