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inventory:dokumenti:dnevnik_kuhn"/><text:bookmark-start text:name="__RefHeading___cijeli_tekst_radi_preglednosti_1"/><text:bookmark-start text:name="cijeli_tekst_radi_preglednosti"/>Cijeli tekst radi preglednosti<text:bookmark-end text:name="__RefHeading___cijeli_tekst_radi_preglednosti_1"/><text:bookmark-end text:name="cijeli_tekst_radi_preglednosti"/></text:h>
      <text:h text:style-name="Heading_20_2" text:outline-level="2"><text:bookmark-start text:name="__RefHeading___stranica_1_2"/><text:bookmark-start text:name="stranica_1"/>STRANICA 1<text:bookmark-end text:name="__RefHeading___stranica_1_2"/><text:bookmark-end text:name="stranica_1"/></text:h>
      <text:p text:style-name="Text_20_body">15.1.1391.
Poslao sam svojeg slugu Liona da obavijesti sve brodove neka jave da je naše skladište na rtu Trećega skoro gotovo.</text:p>
      <text:p text:style-name="Text_20_body">23.1.1391.
Prebacivanje robe iz unajmljenog skladišta je danas započelo. Jedva čekam ulaziti sa svojom flotom u svoje skladište.</text:p>
      <text:p text:style-name="Text_20_body">1.2.1391.
Jebeni stupovi za ulazak s kopna nisu bili dobro osigurani tako da za sada se u skladište može se samo sa morske strane. Postoji velika opasnost od urušavanja.</text:p>
      <text:p text:style-name="Text_20_body">2.2.1391.
Naravno da mi se kopneni ulaz urušio. Zašto bi ja jebeno platio 375 000 dukata za nešto što radi.</text:p>
      <text:p text:style-name="Text_20_body">12.2.1391.
Na pučini mora među olupinama brodova izradio je jed??… ?uji u već mokrom lik?.
Ima sve konture tijela čovjeka nikada nisam prije vidio išta slično.
Lion se zaputio prema Solitudu kako bi saznali više o njemu.
Za sada se čini preteško ranjen za transport tako da smo ga odveli u potpalublje na jedrima.</text:p>
      <text:p text:style-name="Text_20_body">13.2.1391. </text:p>
      <text:p text:style-name="Text_20_body">Naš lignjunac ne izgleda dobro. Planiramo za Črnju Muru možda netko tamo bude znao tko, što je on.
Ako uspije ostati živ njušim lovu. </text:p>
      <text:h text:style-name="Heading_20_2" text:outline-level="2"><text:bookmark-start text:name="__RefHeading___stranica_2_3"/><text:bookmark-start text:name="stranica_2"/>STRANICA 2<text:bookmark-end text:name="__RefHeading___stranica_2_3"/><text:bookmark-end text:name="stranica_2"/></text:h>
      <text:p text:style-name="Text_20_body">15.2.1391.
Već vidim naslove. Polu čovjek, pola lignja. To će mi brzo vratiti troškove skladišta.
lignjunac se još uvijek ne budi, ali izgleda stabilno. Barem je tako rekao naš liječnik.
skladište  samo što nije renovirano od urušavanja kopnenog ulaza. No za sada sam naredio da ga ne učvrste već samo obnove. Možda bi trebao investirati u zaštitare prije ponovog otvaranja kopnenog ulaza.</text:p>
      <text:p text:style-name="Text_20_body">18.2.1391.
Ispov?jenere iz Otoka Nartskog. Morali smo stati napuniti namirnice?, more je bilo izuzetno nemirno i zbog jakih naleta vjetrova gotovo da ni nismo mogli ploviti. Povratak do skladišta u svrhu ?? i do Črnje Mure trebao bi biti mirniji i brži.</text:p>
      <text:p text:style-name="Text_20_body">21.2.1391.
Obavljen jedan mali poslić. Zašto ne profitirati putem ako se može.</text:p>
      <text:p text:style-name="Text_20_body">21.2.1391. Večer
Lignjunac se probudio. Jedva čekam čut koji je on izr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46</meta:creation-date>
    <dc:creator>Generated</dc:creator>
    <dc:date>2026-09-13T18::00:46</dc:date>
    <dc:language>en-US</dc:language>
    <meta:editing-cycles>1</meta:editing-cycles>
    <meta:editing-duration>PT0S</meta:editing-duration>
    <dc:title>en:5e:inventory:dokumenti:dnevnik_kuhn</dc:title>
  </office:meta>
</office:document-meta>
</file>