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firearms:pistol:barutni_rulet"/><text:bookmark-start text:name="__RefHeading___barutni_rulet_1"/><text:bookmark-start text:name="barutni_rulet"/>Barutni Rulet<text:bookmark-end text:name="__RefHeading___barutni_rulet_1"/><text:bookmark-end text:name="barutni_rule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Damage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</text:p>
          </table:table-cell>
        </table:table-row>
        <table:table-row>
          <table:table-cell office:value-type="string" table:style-name="tablecell">
            <text:p text:style-name="tablealigncenter">  Barutni rulet  </text:p>
          </table:table-cell>
          <table:table-cell office:value-type="string" table:style-name="tablecell">
            <text:p text:style-name="tablealigncenter">   1d12 + 1d6  </text:p>
          </table:table-cell>
          <table:table-cell office:value-type="string" table:style-name="tablecell">
            <text:p text:style-name="tablealigncenter">   B / Firre   </text:p>
          </table:table-cell>
          <table:table-cell office:value-type="string" table:style-name="tablecell">
            <text:p text:style-name="tablealigncenter">   60/200  </text:p>
          </table:table-cell>
          <table:table-cell office:value-type="string" table:style-name="tablecell">
            <text:p text:style-name="tablealigncenter">   19   </text:p>
          </table:table-cell>
          <table:table-cell office:value-type="string" table:style-name="tablecell">
            <text:p text:style-name="tablealigncenter">  Dex or Str  </text:p>
          </table:table-cell>
          <table:table-cell office:value-type="string" table:style-name="tablecell">
            <text:p text:style-name="tablealigncenter">  Missfire 15  </text:p>
          </table:table-cell>
          <table:table-cell office:value-type="string" table:style-name="tablecell">
            <text:p text:style-name="tablealigncenter">  One handed, Missfire 11  </text:p>
          </table:table-cell>
          <table:table-cell office:value-type="string" table:style-name="tablecell">
            <text:p text:style-name="tablealigncenter">  Special, Two handed, Loading  </text:p>
          </table:table-cell>
        </table:table-row>
      </table:table>
      <text:p text:style-name="Text_20_body">Barutni rulet troši 1 metak i 40g baruta.</text:p>
      <text:p text:style-name="Text_20_body">Ukoliko Barutni rulet missfiera operater dobije 1d6 (Fire) Dmg. Uzokovane vatrom eksplozuije baruta u cijevi. </text:p>
      <text:p text:style-name="Text_20_body">Ukoliko Barutni rulet pogodi metu automatski je critical hit.</text:p>
      <text:p text:style-name="Text_20_body">Barutni rulet je pravo oružje kockara. Najčešće su to malo veći i duži pištolji. Brojni gusarski kapetani poznati su po svojim prekrasno ukrašenim Barutnim ruletima. Nerijetko ljudi zatraže lječničku pomoć jer im je recoil isčašio lakat ili r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57</meta:creation-date>
    <dc:creator>Generated</dc:creator>
    <dc:date>2026-09-13T17::58:57</dc:date>
    <dc:language>en-US</dc:language>
    <meta:editing-cycles>1</meta:editing-cycles>
    <meta:editing-duration>PT0S</meta:editing-duration>
    <dc:title>en:5e:items:firearms:pistol:barutni_rulet</dc:title>
  </office:meta>
</office:document-meta>
</file>