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firearms:pistol:obican_pistolj"/><text:bookmark-start text:name="__RefHeading___obican_pistolj_1"/><text:bookmark-start text:name="obican_pistolj"/>Običan Pištolj<text:bookmark-end text:name="__RefHeading___obican_pistolj_1"/><text:bookmark-end text:name="obican_pistolj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Damage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Atributi  </text:p>
          </table:table-cell>
        </table:table-row>
        <table:table-row>
          <table:table-cell office:value-type="string" table:style-name="tablecell">
            <text:p text:style-name="tablealignleft"> Običan pištolj </text:p>
          </table:table-cell>
          <table:table-cell office:value-type="string" table:style-name="tablecell">
            <text:p text:style-name="tablealigncenter">   1d10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40/160  </text:p>
          </table:table-cell>
          <table:table-cell office:value-type="string" table:style-name="tablecell">
            <text:p text:style-name="tablealigncenter">   1   </text:p>
          </table:table-cell>
          <table:table-cell office:value-type="string" table:style-name="tablecell">
            <text:p text:style-name="tablealigncenter">   Dex  </text:p>
          </table:table-cell>
          <table:table-cell office:value-type="string" table:style-name="tablecell"/>
          <table:table-cell office:value-type="string" table:style-name="tablecell">
            <text:p text:style-name="tablealigncenter">  One handed, light  </text:p>
          </table:table-cell>
          <table:table-cell office:value-type="string" table:style-name="tablecell">
            <text:p text:style-name="tablealignleft"> Two handed  </text:p>
          </table:table-cell>
        </table:table-row>
      </table:table>
      <text:p text:style-name="Text_20_body">Standardna oprema svakog mornara u novije vrijeme. Iako su relativno nedavno nastupili na scenu baš ovi modeli pištolja najprodavaniji su u zlatnom otočju zbog svoje pouizdanosti i svestranosti. Iako nebrojeni pljačkaši i dlaje preferiraju ručni samostrijel zbog svoje tišine, putujuči trgovci se ne odvajaju od svojih barutnih prijatelj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30</meta:creation-date>
    <dc:creator>Generated</dc:creator>
    <dc:date>2026-09-13T17::10:30</dc:date>
    <dc:language>en-US</dc:language>
    <meta:editing-cycles>1</meta:editing-cycles>
    <meta:editing-duration>PT0S</meta:editing-duration>
    <dc:title>en:5e:items:firearms:pistol:obican_pistolj</dc:title>
  </office:meta>
</office:document-meta>
</file>