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5e:items:firearms:rifles"/><text:bookmark-start text:name="__RefHeading___puske_1"/><text:bookmark-start text:name="puske"/>Puške<text:bookmark-end text:name="__RefHeading___puske_1"/><text:bookmark-end text:name="puske"/></text:h></table:table-cell></table:table-row></table:table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  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rumwiki.duckdns.org/doku.php?id=hr:5e:items:firearms:rifles:musketa" text:style-name="Internet_20_link" text:visited-style-name="Visited_20_Internet_20_Link">Mušketa </text:a> </text:p>
          </table:table-cell>
          <table:table-cell office:value-type="string" table:style-name="tablecell">
            <text:p text:style-name="tablealigncenter">   1d10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 80/32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or Int  </text:p>
          </table:table-cell>
          <table:table-cell office:value-type="string" table:style-name="tablecell">
            <text:p text:style-name="tablealignleft"> +2 damage </text:p>
          </table:table-cell>
          <table:table-cell office:value-type="string" table:style-name="tablecell">
            <text:p text:style-name="tablealignright">  +5 damage </text:p>
          </table:table-cell>
          <table:table-cell office:value-type="string" table:style-name="tablecell">
            <text:p text:style-name="tablealigncenter">  Twohanded  </text:p>
          </table:table-cell>
        </table:table-row>
      </table:table>
      <text:p text:style-name="Text_20_body">Sve puške imaju kundak koji se broji kao “club”.</text:p>
      <text:p text:style-name="Text_20_body">Na svaku pušku može se staviti jedan dodatak za pušku.</text:p>
      <text:h text:style-name="Heading_20_2" text:outline-level="2"><text:bookmark-start text:name="__RefHeading___dodatci_za_puske_2"/><text:bookmark-start text:name="dodatci_za_puske"/>Dodatci za puške<text:bookmark-end text:name="__RefHeading___dodatci_za_puske_2"/><text:bookmark-end text:name="dodatci_za_pusk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</text:p>
          </table:table-cell>
          <table:table-cell office:value-type="string" table:style-name="tableheader">
            <text:p text:style-name="Table_20_Heading">     Vrsta štete    </text:p>
          </table:table-cell>
          <table:table-cell office:value-type="string" table:style-name="tableheader">
            <text:p text:style-name="Table_20_Heading">  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rumwiki.duckdns.org/doku.php?id=hr:5e:items:firearms:rifles:bajoneta" text:style-name="Internet_20_link" text:visited-style-name="Visited_20_Internet_20_Link">Bajoneta</text:a> </text:p>
          </table:table-cell>
          <table:table-cell office:value-type="string" table:style-name="tablecell">
            <text:p text:style-name="tablealigncenter">   1d6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Dex or Str  </text:p>
          </table:table-cell>
          <table:table-cell office:value-type="string" table:style-name="tablecell"/>
          <table:table-cell office:value-type="string" table:style-name="tablecell">
            <text:p text:style-name="tablealignleft"> poke&amp;shoot </text:p>
          </table:table-cell>
          <table:table-cell office:value-type="string" table:style-name="tablecell">
            <text:p text:style-name="tablealigncenter">  Mountable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7:41</meta:creation-date>
    <dc:creator>Generated</dc:creator>
    <dc:date>2026-09-13T17::57:41</dc:date>
    <dc:language>en-US</dc:language>
    <meta:editing-cycles>1</meta:editing-cycles>
    <meta:editing-duration>PT0S</meta:editing-duration>
    <dc:title>en:5e:items:firearms:rifles</dc:title>
  </office:meta>
</office:document-meta>
</file>