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firearms:rifles:bajoneta"/><text:bookmark-start text:name="__RefHeading___bajoneta_1"/><text:bookmark-start text:name="bajoneta"/>Bajoneta<text:bookmark-end text:name="__RefHeading___bajoneta_1"/><text:bookmark-end text:name="bajonet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</text:p>
          </table:table-cell>
          <table:table-cell office:value-type="string" table:style-name="tableheader">
            <text:p text:style-name="Table_20_Heading">     Vrsta štete    </text:p>
          </table:table-cell>
          <table:table-cell office:value-type="string" table:style-name="tableheader">
            <text:p text:style-name="Table_20_Heading">  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 Atributi  </text:p>
          </table:table-cell>
        </table:table-row>
        <table:table-row>
          <table:table-cell office:value-type="string" table:style-name="tablecell">
            <text:p text:style-name="tablealigncenter">  Bajoneta  </text:p>
          </table:table-cell>
          <table:table-cell office:value-type="string" table:style-name="tablecell">
            <text:p text:style-name="tablealigncenter">   1d6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Dex or Str  </text:p>
          </table:table-cell>
          <table:table-cell office:value-type="string" table:style-name="tablecell"/>
          <table:table-cell office:value-type="string" table:style-name="tablecell">
            <text:p text:style-name="tablealignleft"> poke&amp;shoot </text:p>
          </table:table-cell>
          <table:table-cell office:value-type="string" table:style-name="tablecell">
            <text:p text:style-name="tablealigncenter">  Mountable  </text:p>
          </table:table-cell>
        </table:table-row>
      </table:table>
      <text:p text:style-name="Text_20_body">Bajoneta se može postaviti na bilo koju pušku. Time puška postaje two-handed oružje uz svoja originalna svojstva, sada se može tretirati i kao “Spear”.</text:p>
      <text:p text:style-name="Text_20_body">Poke&amp;shoot nakon uspješnog napada sa bajonetom za bonus akciju možete napraviti novi napad na kojoj je ta bajoneta bez potrebe za rollanjem to hita.</text:p>
      <text:p text:style-name="Text_20_body">Bajoneta je nož koji se može pričvrstiti na kraj puške kako bi ju pretvorio u efektivno oružje za borbu na blizu. Bajonete su izuzetno populatne u Tal' Doreiju. Nakon što je njihov kapetan pješadije (Percy iz Whitestona) 1401 izumio tehniku napada kombinirajući mušketu i bajonetu, ta tehnika danas je znana pod imenom Poke&amp;sho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18</meta:creation-date>
    <dc:creator>Generated</dc:creator>
    <dc:date>2026-09-13T17::09:18</dc:date>
    <dc:language>en-US</dc:language>
    <meta:editing-cycles>1</meta:editing-cycles>
    <meta:editing-duration>PT0S</meta:editing-duration>
    <dc:title>en:5e:items:firearms:rifles:bajoneta</dc:title>
  </office:meta>
</office:document-meta>
</file>