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items:magic:armor_plzl"/><text:bookmark-start text:name="__RefHeading___kozni_oklop_le_senior_2_1"/><text:bookmark-start text:name="kozni_oklop_le_senior_2"/>Kožni oklop le Senior + 2<text:bookmark-end text:name="__RefHeading___kozni_oklop_le_senior_2_1"/><text:bookmark-end text:name="kozni_oklop_le_senior_2"/></text:h>
      <text:p text:style-name="Text_20_body">Potreban attunement.</text:p>
      <text:p text:style-name="Text_20_body">Jako lijep leather armor tamno plave boje s zlatnim šavovima</text:p>
      <text:p text:style-name="Text_20_body">Ako je osoba attunana armor daje +1 AC i +1 Dex save. Inače samo daje +1 AC zbog iznimne kvalitete izrad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7:57</meta:creation-date>
    <dc:creator>Generated</dc:creator>
    <dc:date>2026-09-13T14::27:57</dc:date>
    <dc:language>en-US</dc:language>
    <meta:editing-cycles>1</meta:editing-cycles>
    <meta:editing-duration>PT0S</meta:editing-duration>
    <dc:title>en:5e:items:magic:armor_plzl</dc:title>
  </office:meta>
</office:document-meta>
</file>