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items:magic:bros_horugve"/><text:bookmark-start text:name="__RefHeading___bros_horugve_1"/><text:bookmark-start text:name="bros_horugve"/>Broš Horugve<text:bookmark-end text:name="__RefHeading___bros_horugve_1"/><text:bookmark-end text:name="bros_horugve"/></text:h>
      <text:p text:style-name="Text_20_body">Ovaj magični artefakt ima mogućnost upozoriti vlasnika na nadolazeću opasnos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8:22</meta:creation-date>
    <dc:creator>Generated</dc:creator>
    <dc:date>2026-09-13T14::28:22</dc:date>
    <dc:language>en-US</dc:language>
    <meta:editing-cycles>1</meta:editing-cycles>
    <meta:editing-duration>PT0S</meta:editing-duration>
    <dc:title>en:5e:items:magic:bros_horugve</dc:title>
  </office:meta>
</office:document-meta>
</file>