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5e:items:magic:dark_steel_shield"/>- Svjetli u prisutatvu zmaja</text:p>
      <text:p text:style-name="Text_20_body">- Neuništiv je</text:p>
      <text:p text:style-name="Text_20_body">- Daje +2 na AC</text:p>
      <text:p text:style-name="Text_20_body">- Potreban je strength 16 da se efektivno koristi</text:p>
      <text:p text:style-name="Text_20_body">Ako imas dovoljan strength
Nakon uspješnog to hit sa primarnim oružjem možeš potrošiti fighting manevar dice da:
- metu baciš na pod
- metu opizdiš sa štitom i dilaš D6+str damage-a</text:p>
      <text:p text:style-name="Text_20_body">Ako te netko fula (njegov to hit je manji od tvog AC) možeš iskoristiti fighting manevar dice da:</text:p>
      <text:p text:style-name="Text_20_body">-napraviš atack of oportunity na tu metu ukoliko je u close combatu (ne troši reaction)</text:p>
      <text:p text:style-name="Text_20_body">Štit daje 3 fighting manevar dicea, rechargea-ju se na long restu.</text:p>
      <text:p text:style-name="Text_20_body">Dakle napadaš sa npr maljem hitaš i onda možeš iskoristiti fighting manevar da napraviš jednu od ove 3 stvar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5::26:14</meta:creation-date>
    <dc:creator>Generated</dc:creator>
    <dc:date>2026-09-13T15::26:14</dc:date>
    <dc:language>en-US</dc:language>
    <meta:editing-cycles>1</meta:editing-cycles>
    <meta:editing-duration>PT0S</meta:editing-duration>
    <dc:title>en:5e:items:magic:dark_steel_shield</dc:title>
  </office:meta>
</office:document-meta>
</file>