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5e:items:magic:druidska_lula"/><text:bookmark-start text:name="__RefHeading___druidska_lula_1"/><text:bookmark-start text:name="druidska_lula"/>Druidska lula<text:bookmark-end text:name="__RefHeading___druidska_lula_1"/><text:bookmark-end text:name="druidska_lula"/></text:h>
      <text:p text:style-name="Text_20_body">Lula ima DC 0 wizdom saving throw.</text:p>
      <text:p text:style-name="Text_20_body">Svakom primjenom dobiva +1 na DC i nikada se ne resetir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5:42</meta:creation-date>
    <dc:creator>Generated</dc:creator>
    <dc:date>2026-09-13T15::25:42</dc:date>
    <dc:language>en-US</dc:language>
    <meta:editing-cycles>1</meta:editing-cycles>
    <meta:editing-duration>PT0S</meta:editing-duration>
    <dc:title>en:5e:items:magic:druidska_lula</dc:title>
  </office:meta>
</office:document-meta>
</file>