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items:magic:elven_chain"/><text:bookmark-start text:name="__RefHeading___elven_chain_1_1"/><text:bookmark-start text:name="elven_chain_1"/>Elven chain +1<text:bookmark-end text:name="__RefHeading___elven_chain_1_1"/><text:bookmark-end text:name="elven_chain_1"/></text:h>
      <text:p text:style-name="Text_20_body">Medium armor</text:p>
      <text:p text:style-name="Text_20_body">AC 14 (+1)</text:p>
      <text:p text:style-name="Text_20_body">Osoba povezana(attune) na ovaj item dobije proficiency u medium oklopima ako ga već nema.</text:p>
      <text:p text:style-name="Text_20_body">Ovaj oklop daje +1 na A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49</meta:creation-date>
    <dc:creator>Generated</dc:creator>
    <dc:date>2026-09-13T16::20:49</dc:date>
    <dc:language>en-US</dc:language>
    <meta:editing-cycles>1</meta:editing-cycles>
    <meta:editing-duration>PT0S</meta:editing-duration>
    <dc:title>en:5e:items:magic:elven_chain</dc:title>
  </office:meta>
</office:document-meta>
</file>