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lulica"/><text:bookmark-start text:name="__RefHeading___lulica_vjecnog_mira_1"/><text:bookmark-start text:name="lulica_vjecnog_mira"/>Lulica vječnog mira<text:bookmark-end text:name="__RefHeading___lulica_vjecnog_mira_1"/><text:bookmark-end text:name="lulica_vjecnog_mira"/></text:h>
      <text:p text:style-name="Text_20_body">“Ova lulica nikada neće ostati bez umfa. Ali pazi svaki puta kada ju zapališ sve je khm jača i jača (<text:a xlink:type="simple" xlink:href="http://rumwiki.duckdns.org/doku.php?id=hr:5e:likovi:npcs:jozek" text:style-name="Internet_20_link" text:visited-style-name="Visited_20_Internet_20_Link">Jožeku</text:a> je pobeglo). Tak da pazi ostani bistre glave i naj pretjerivati.” - Pakianovo selo</text:p>
      <text:p text:style-name="Text_20_body">Svaki puta kada se lulica koristi u ljekovite svrhe Wisdom save DC se povećava za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26</meta:creation-date>
    <dc:creator>Generated</dc:creator>
    <dc:date>2026-09-13T15::25:26</dc:date>
    <dc:language>en-US</dc:language>
    <meta:editing-cycles>1</meta:editing-cycles>
    <meta:editing-duration>PT0S</meta:editing-duration>
    <dc:title>en:5e:items:magic:lulica</dc:title>
  </office:meta>
</office:document-meta>
</file>