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sparing_gauntlet"/><text:bookmark-start text:name="__RefHeading___gauntlets_of_sparing_1"/><text:bookmark-start text:name="gauntlets_of_sparing"/>Gauntlets of sparing<text:bookmark-end text:name="__RefHeading___gauntlets_of_sparing_1"/><text:bookmark-end text:name="gauntlets_of_sparing"/></text:h>
      <text:p text:style-name="Text_20_body">Stisni šaku jednom dnevno za spawnati bota koji može služiti kao ispomoč u borbi ili kao bot za sparing. </text:p>
      <text:p text:style-name="Text_20_body">U borbi ipotrjebi akciju da iskoristiš item i 3 reda imaš doslovnu kopiju sebe…. doslovnu kopiju kao u zrcalu… malo je iritantno ako se želiš kretati u smjeru di je bot jer moraš čekati da se dispona kako ti je KONSTANTNO na putu. </text:p>
      <text:p text:style-name="Text_20_body">U sparingu bacaš d20 kolko bu jak 1 ima da te nema 20 a onak bolje nego plast sje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8:00</meta:creation-date>
    <dc:creator>Generated</dc:creator>
    <dc:date>2026-09-13T17::58:00</dc:date>
    <dc:language>en-US</dc:language>
    <meta:editing-cycles>1</meta:editing-cycles>
    <meta:editing-duration>PT0S</meta:editing-duration>
    <dc:title>en:5e:items:magic:sparing_gauntlet</dc:title>
  </office:meta>
</office:document-meta>
</file>