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2dff1d47602d06e595ba7d218f3c46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alduin"/><text:bookmark-start text:name="__RefHeading___alduin_1"/><text:bookmark-start text:name="alduin"/>Alduin<text:bookmark-end text:name="__RefHeading___alduin_1"/><text:bookmark-end text:name="aldui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Awakened shrub kojeg je kreirao <text:a xlink:type="simple" xlink:href="http://rumwiki.duckdns.org/doku.php?id=hr:5e:likovi:pcs:aapep" text:style-name="Internet_20_link" text:visited-style-name="Visited_20_Internet_20_Link">Aapep</text:a></text:p>
            <text:p text:style-name="Text_20_body">Priča samo draconic i sljepo je odan svome stvoritelju.</text:p>
          </table:table-cell>
          <table:table-cell office:value-type="string" table:style-name="tablecell">
            <text:p text:style-name="tablealignleft"><draw:frame draw:style-name="mediaright" draw:name="0" text:anchor-type="paragraph" draw:z-index="0" svg:width="10.583333333333cm" svg:height="7.6589912280702cm"><draw:image xlink:href="Pictures/72dff1d47602d06e595ba7d218f3c464.jp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18</meta:creation-date>
    <dc:creator>Generated</dc:creator>
    <dc:date>2026-09-13T14::28:18</dc:date>
    <dc:language>en-US</dc:language>
    <meta:editing-cycles>1</meta:editing-cycles>
    <meta:editing-duration>PT0S</meta:editing-duration>
    <dc:title>en:5e:likovi:npcs:alduin</dc:title>
  </office:meta>
</office:document-meta>
</file>