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likovi:npcs:aron_kurik"/><text:bookmark-start text:name="__RefHeading___aron_kurik_1"/><text:bookmark-start text:name="aron_kurik"/>Aron Kurik<text:bookmark-end text:name="__RefHeading___aron_kurik_1"/><text:bookmark-end text:name="aron_kurik"/></text:h>
      <text:p text:style-name="Text_20_body">Half ork koji se bavio hvatanjem velikih beštija. <text:line-break/>
Priča se da je svojom sjekirom osljepio krakena u moru Incela no isto tako u zadnje vrjeme je poznat kao ubijač bačvi pive, pa nitko ne može garantirati za validnost njegovih ribičkih priča. </text:p>
      <text:p text:style-name="Text_20_body">Bilo kako bilo njegov brod kao i on izgledaju kao da su prošli kroz barem četri rata, a posadu mjenja češće nego čarape, barem jednom godišnje. Muru brani svojim Sloopom jer mu je ovo dom u kojem se rodio. I dom u kojem kako kaže poginuti će. <text:line-break/>
No ono što nitko ne zna u vezi njega je da nije krakena osljepio svojom sjekirom več kada ga je kraken progutao kao i njegov brod potpisao je pakt sa bogom Ospremom (bog oluje i morskih nemani) da ga pusti da će mu cijeli život služiti i biti mu vjeran te da će nemilosrdno potapati brodove kako bi hranio njegove morske nemani do kraja života.</text:p>
      <text:p text:style-name="Text_20_body">Ima mogućnost prizvati kraken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09:04</meta:creation-date>
    <dc:creator>Generated</dc:creator>
    <dc:date>2026-09-13T17::09:04</dc:date>
    <dc:language>en-US</dc:language>
    <meta:editing-cycles>1</meta:editing-cycles>
    <meta:editing-duration>PT0S</meta:editing-duration>
    <dc:title>en:5e:likovi:npcs:aron_kurik</dc:title>
  </office:meta>
</office:document-meta>
</file>