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likovi:npcs:autumn"/><text:bookmark-start text:name="__RefHeading___autumn_1"/><text:bookmark-start text:name="autumn"/>Autumn<text:bookmark-end text:name="__RefHeading___autumn_1"/><text:bookmark-end text:name="autumn"/></text:h>
      <text:p text:style-name="Text_20_body"><draw:frame draw:style-name="mediaright" draw:name="0" text:anchor-type="paragraph" draw:z-index="0" svg:width="10.583333333333cm" svg:height="10.583333333333cm"><draw:image xlink:href="/app/www/public/data/media/likovi/npcs/autumn.png" xlink:type="simple" xlink:show="embed" xlink:actuate="onLoad"/></draw:frame></text:p>
      <text:p text:style-name="Text_20_body">Žena u godinama, crne kose i tamnije puti. Plovi od djetinjstva, a trenutno je kormilarka <text:a xlink:type="simple" xlink:href="http://rumwiki.duckdns.org/doku.php?id=hr:likovi:grupe:rumgobbler_tvrtka" text:style-name="Internet_20_link" text:visited-style-name="Visited_20_Internet_20_Link">Rumgobblera-a.</text:a>	</text:p>
      <text:p text:style-name="Text_20_body">Kleptomanka i piratica, ali i dalje jedan od najodgovornijih članova posade.</text:p>
      <text:p text:style-name="Text_20_body">Zabrinuta je da iza rata u Cormathyr-u postoji mračniji razlog od samog osvajanja zemlje i osve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8:58</meta:creation-date>
    <dc:creator>Generated</dc:creator>
    <dc:date>2026-09-13T17::08:58</dc:date>
    <dc:language>en-US</dc:language>
    <meta:editing-cycles>1</meta:editing-cycles>
    <meta:editing-duration>PT0S</meta:editing-duration>
    <dc:title>en:5e:likovi:npcs:autumn</dc:title>
  </office:meta>
</office:document-meta>
</file>