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bix"/><text:bookmark-start text:name="__RefHeading___bix_1"/><text:bookmark-start text:name="bix"/>Bix<text:bookmark-end text:name="__RefHeading___bix_1"/><text:bookmark-end text:name="bix"/></text:h>
      <text:p text:style-name="Text_20_body"><draw:frame draw:style-name="mediaright" draw:name="0" text:anchor-type="paragraph" draw:z-index="0" svg:width="10.583333333333cm" svg:height="10.583333333333cm"><draw:image xlink:href="/app/www/public/data/media/likovi/npcs/bix.png" xlink:type="simple" xlink:show="embed" xlink:actuate="onLoad"/></draw:frame></text:p>
      <text:p text:style-name="Text_20_body">Mlada ženska lisica sa narančastim krznom i crnim krajem repa. Jedini član posade <text:a xlink:type="simple" xlink:href="http://rumwiki.duckdns.org/doku.php?id=hr:likovi:grupe:rumgobbler_tvrtka" text:style-name="Internet_20_link" text:visited-style-name="Visited_20_Internet_20_Link">Rumgobblera</text:a> koji je barbar.</text:p>
      <text:p text:style-name="Text_20_body">Voli jesti ribu i pušiti tobak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42</meta:creation-date>
    <dc:creator>Generated</dc:creator>
    <dc:date>2026-09-13T16::20:42</dc:date>
    <dc:language>en-US</dc:language>
    <meta:editing-cycles>1</meta:editing-cycles>
    <meta:editing-duration>PT0S</meta:editing-duration>
    <dc:title>en:5e:likovi:npcs:bix</dc:title>
  </office:meta>
</office:document-meta>
</file>