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npcs:dominik_bjelooki"/><text:bookmark-start text:name="__RefHeading___kapetan_dominic_bjelooki_1"/><text:bookmark-start text:name="kapetan_dominic_bjelooki"/>Kapetan Dominic “Bjelooki''<text:bookmark-end text:name="__RefHeading___kapetan_dominic_bjelooki_1"/><text:bookmark-end text:name="kapetan_dominic_bjelooki"/></text:h>
      <text:p text:style-name="Text_20_body">Sijedi, postariji elf bijelih očiju. Davno je u ratu izgubio obitelj i za to krivi obje strane. Kao osvetu posvetio se piratstvu protiv Eliysie i Cormatyra. Baza operacija mu je bila u siromašnom dijelu Črnje Mure koje koristio djelomično kao skladište, dio kao kuću za odmor između pljački te djelomično kao sirotište za curice koje je posvojio iz robstva jer su ga podsjećale na kćer. </text:p>
      <text:p text:style-name="Text_20_body">Bio je admiral svoje flote te kapetan Waydaha.</text:p>
      <text:p text:style-name="Text_20_body">Otac <text:a xlink:type="simple" xlink:href="http://rumwiki.duckdns.org/doku.php?id=hr:likovi:npcs:maresilvam" text:style-name="Internet_20_link" text:visited-style-name="Visited_20_Internet_20_Link">Maresilvam</text:a> te očuh <text:a xlink:type="simple" xlink:href="http://rumwiki.duckdns.org/doku.php?id=hr:5e:likovi:pcs:teuta" text:style-name="Internet_20_link" text:visited-style-name="Visited_20_Internet_20_Link">Teute</text:a>.</text:p>
      <text:p text:style-name="Text_20_body">Trenutno se smatra mrtvi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1:57</meta:creation-date>
    <dc:creator>Generated</dc:creator>
    <dc:date>2026-09-13T18::51:57</dc:date>
    <dc:language>en-US</dc:language>
    <meta:editing-cycles>1</meta:editing-cycles>
    <meta:editing-duration>PT0S</meta:editing-duration>
    <dc:title>en:5e:likovi:npcs:dominik_bjelooki</dc:title>
  </office:meta>
</office:document-meta>
</file>