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dorotea_eteron"/><text:bookmark-start text:name="__RefHeading___dorotea_eteron_1"/><text:bookmark-start text:name="dorotea_eteron"/>Dorotea Eteron<text:bookmark-end text:name="__RefHeading___dorotea_eteron_1"/><text:bookmark-end text:name="dorotea_eteron"/></text:h>
      <text:p text:style-name="Text_20_body">Glavna odgovorna za <text:a xlink:type="simple" xlink:href="http://rumwiki.duckdns.org/doku.php?id=hr:mjesta:fantomski_otok:uvala_sijena:argonath" text:style-name="Internet_20_link" text:visited-style-name="Visited_20_Internet_20_Link">most</text:a> koji je na ulasku u muru. Izuzetno stroga i teško dokazljiva što ju čini idelanom osobom za ovakvu sredinu. Ljudi koji su se krenuli naseljavati most učinili su to jer im se vodstvo Porina nije sviđalo a jedino je Most na cijelom otoku ostao van njegovog nadzora. </text:p>
      <text:p text:style-name="Text_20_body">Izgradnju mosta financirao i započeo je njen pradjed i time polaže svoje pravo na njega. Obečaje da neće naplačivati ulazak brodova u grad dok god Gradonačelnik Mure obeča da neće tražiti njenu privrženost. </text:p>
      <text:p text:style-name="Text_20_body">Često se drži dalje od političkih igri na otoku iz razloga što je praktički vlasnica svojeg grada države, no pad mure u Horugvine ruke joj nebi odgovarao kako večina hrane i dobara dolazi sumnjivim putevima do njenog grada.<text:line-break/>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50</meta:creation-date>
    <dc:creator>Generated</dc:creator>
    <dc:date>2026-09-13T16::20:50</dc:date>
    <dc:language>en-US</dc:language>
    <meta:editing-cycles>1</meta:editing-cycles>
    <meta:editing-duration>PT0S</meta:editing-duration>
    <dc:title>en:5e:likovi:npcs:dorotea_eteron</dc:title>
  </office:meta>
</office:document-meta>
</file>