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likovi:npcs:hasan_matias"/><text:bookmark-start text:name="__RefHeading___hasan_matias_1"/><text:bookmark-start text:name="hasan_matias"/>Hašan Matias<text:bookmark-end text:name="__RefHeading___hasan_matias_1"/><text:bookmark-end text:name="hasan_matias"/></text:h>
      <text:p text:style-name="Text_20_body">Također znan kao i “Hašan-Aga”. Legendarni Pakijanov pradjed. </text:p>
      <text:p text:style-name="Text_20_body">Poznat po tome da je tako jak shit radio da su majke maloumnu djecu rađa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00:55</meta:creation-date>
    <dc:creator>Generated</dc:creator>
    <dc:date>2026-09-13T18::00:55</dc:date>
    <dc:language>en-US</dc:language>
    <meta:editing-cycles>1</meta:editing-cycles>
    <meta:editing-duration>PT0S</meta:editing-duration>
    <dc:title>en:5e:likovi:npcs:hasan_matias</dc:title>
  </office:meta>
</office:document-meta>
</file>