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n:5e:likovi:npcs:helksi"/>Gnomica arhitektica izabrana za Vrhovnog arhitekta zbog svoje popularnosti među pukom. </text:p>
      <text:p text:style-name="Text_20_body">Postala je poznata zbog svojih emisija uživo gdje je u kazalištima uređivala sobe, boravke i slične zajedničke prostorije. Na daleko je poznata zbog svojih instinkata za stavljanje jastuka na pravo mjesto u prostoriji.</text:p>
      <text:p text:style-name="Text_20_body">Njen dizajn i kopije dizajna su česte u modernoj gradnji Črnje Mur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09:45</meta:creation-date>
    <dc:creator>Generated</dc:creator>
    <dc:date>2026-09-13T17::09:45</dc:date>
    <dc:language>en-US</dc:language>
    <meta:editing-cycles>1</meta:editing-cycles>
    <meta:editing-duration>PT0S</meta:editing-duration>
    <dc:title>en:5e:likovi:npcs:helksi</dc:title>
  </office:meta>
</office:document-meta>
</file>