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likovi:npcs:hober"/><text:bookmark-start text:name="__RefHeading___hober_1"/><text:bookmark-start text:name="hober"/>Hober<text:bookmark-end text:name="__RefHeading___hober_1"/><text:bookmark-end text:name="hober"/></text:h>
      <text:p text:style-name="Text_20_body">Tortle čarobnjak na čijem se oklopu vidi da je prošao kroz nebrojeno bitki, a kada ga se pita kolko godina ima kaže de ne zna jer je bilo pre davno da bi se sječao zadnji puta kada se sječao kolko godina ima.
Odokativno više od 500. </text:p>
      <text:p text:style-name="Text_20_body">Stručnjak za dizanje i spuštanje magle oko Črnje Mure kao i balističkog štita. Nažalost iako ga magla osobno ne umara svaka minuta držanja balističkog štita oko grada zahtjeva izuzetno puno energije. Zato mu dobro dođe neki scout uz njega koji kaže kada dič i spustiti št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2:18</meta:creation-date>
    <dc:creator>Generated</dc:creator>
    <dc:date>2026-09-13T18::52:18</dc:date>
    <dc:language>en-US</dc:language>
    <meta:editing-cycles>1</meta:editing-cycles>
    <meta:editing-duration>PT0S</meta:editing-duration>
    <dc:title>en:5e:likovi:npcs:hober</dc:title>
  </office:meta>
</office:document-meta>
</file>