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kornos_konorus"/><text:bookmark-start text:name="__RefHeading___kornos_deus_konorus_1"/><text:bookmark-start text:name="kornos_deus_konorus"/>Kornos Deus Konorus<text:bookmark-end text:name="__RefHeading___kornos_deus_konorus_1"/><text:bookmark-end text:name="kornos_deus_konorus"/></text:h>
      <text:p text:style-name="Text_20_body">Stari kenku bez jednog oka i bez jedne noge. Negov potpuno crno sloop jedan je od najbržih brodova u zlatnom otočju. </text:p>
      <text:p text:style-name="Text_20_body">Iako Sloopovi sami po sebi nisu poznati po naoružanju njegov je posebno građen po narudžbi. Kabina kao i sva skladišta i nalaze se samo sa lijeve stane broda dok se ta težina balansira sa 4 srednje velika topa koji se nalaze sa desne strane. Budući da je gotovo nedostižan u brzini ovaj brod je adaptirao taktiku borbe kruženja oko svoje mete i zadržavanja u sljepim točkama protiviničkih brodova. </text:p>
      <text:p text:style-name="Text_20_body">U posadi mu je druid koji ima sposobnost dizanja magle kako bi osigurali još manju vidljivost njihovih protivnika. </text:p>
      <text:p text:style-name="Text_20_body">Ne zna se točan broj brodova koji je ovaj kapetan potopio no kapetani više nepovezanih brodova su opisali kako su vidjeli njegov brod (Emeraldis) kako potapa Tal' Doreiovu fregatu i pljačka trgovački snow u okolici Green Toth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41</meta:creation-date>
    <dc:creator>Generated</dc:creator>
    <dc:date>2026-09-13T18::52:41</dc:date>
    <dc:language>en-US</dc:language>
    <meta:editing-cycles>1</meta:editing-cycles>
    <meta:editing-duration>PT0S</meta:editing-duration>
    <dc:title>en:5e:likovi:npcs:kornos_konorus</dc:title>
  </office:meta>
</office:document-meta>
</file>