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5e:likovi:npcs:mrtvi"/><text:bookmark-start text:name="__RefHeading___pokojni_1"/><text:bookmark-start text:name="pokojni"/>Pokojni<text:bookmark-end text:name="__RefHeading___pokojni_1"/><text:bookmark-end text:name="pokojni"/></text:h>
      <text:p text:style-name="Text_20_body"><text:a xlink:type="simple" xlink:href="http://rumwiki.duckdns.org/doku.php?id=hr:5e:likovi:npcs:broz_nakoz" text:style-name="Internet_20_link" text:visited-style-name="Visited_20_Internet_20_Link">Broz Nakoz</text:a></text:p>
      <text:p text:style-name="Text_20_body"><text:a xlink:type="simple" xlink:href="http://rumwiki.duckdns.org/doku.php?id=hr:5e:likovi:npcs:dominik_bjelooki" text:style-name="Internet_20_link" text:visited-style-name="Visited_20_Internet_20_Link">Kapetan Dominic “Bjelooki''</text:a></text:p>
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<text:p text:style-name="Text_20_body"><text:a xlink:type="simple" xlink:href="http://rumwiki.duckdns.org/doku.php?id=hr:5e:likovi:npcs:hasan_matias" text:style-name="Internet_20_link" text:visited-style-name="Visited_20_Internet_20_Link">Hašan Matias</text:a></text:p>
      <text:p text:style-name="Text_20_body"><text:a xlink:type="simple" xlink:href="http://rumwiki.duckdns.org/doku.php?id=hr:5e:likovi:npcs:niko_tutic" text:style-name="Internet_20_link" text:visited-style-name="Visited_20_Internet_20_Link">Niko Tutić</text:a></text:p>
      <text:p text:style-name="Text_20_body"><text:a xlink:type="simple" xlink:href="http://rumwiki.duckdns.org/doku.php?id=hr:5e:likovi:npcs:novi_broz" text:style-name="Internet_20_link" text:visited-style-name="Visited_20_Internet_20_Link">Novi Broz</text:a></text:p>
      <text:p text:style-name="Text_20_body"><text:a xlink:type="simple" xlink:href="http://rumwiki.duckdns.org/doku.php?id=hr:5e:likovi:npcs:porin" text:style-name="Internet_20_link" text:visited-style-name="Visited_20_Internet_20_Link">Porin</text:a></text:p>
      <text:p text:style-name="Text_20_body"><text:a xlink:type="simple" xlink:href="http://rumwiki.duckdns.org/doku.php?id=hr:5e:likovi:npcs:voix_holy" text:style-name="Internet_20_link" text:visited-style-name="Visited_20_Internet_20_Link">Voix Holy</text:a></text:p>
      <text:p text:style-name="Text_20_body"><text:a xlink:type="simple" xlink:href="http://rumwiki.duckdns.org/doku.php?id=hr:likovi:npcs:zoe" text:style-name="Internet_20_link" text:visited-style-name="Visited_20_Internet_20_Link">Zoe</text:a></text:p>
      <text:p text:style-name="Text_20_body"><text:a xlink:type="simple" xlink:href="http://rumwiki.duckdns.org/doku.php?id=hr:5e:likovi:npcs:zurluk" text:style-name="Internet_20_link" text:visited-style-name="Visited_20_Internet_20_Link">Zurlu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4</meta:creation-date>
    <dc:creator>Generated</dc:creator>
    <dc:date>2026-09-13T14::27:34</dc:date>
    <dc:language>en-US</dc:language>
    <meta:editing-cycles>1</meta:editing-cycles>
    <meta:editing-duration>PT0S</meta:editing-duration>
    <dc:title>en:5e:likovi:npcs:mrtvi</dc:title>
  </office:meta>
</office:document-meta>
</file>