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porin"/><text:bookmark-start text:name="__RefHeading___porin_1"/><text:bookmark-start text:name="porin"/>Porin<text:bookmark-end text:name="__RefHeading___porin_1"/><text:bookmark-end text:name="porin"/></text:h>
      <text:p text:style-name="Text_20_body">Zvan i porin jaki, Porin je bio gradonačelnik <text:a xlink:type="simple" xlink:href="http://rumwiki.duckdns.org/doku.php?id=hr:mjesta:fantomski_otok:crnja_mura" text:style-name="Internet_20_link" text:visited-style-name="Visited_20_Internet_20_Link">Mure</text:a>.</text:p>
      <text:p text:style-name="Text_20_body">Tijekom vladavine surađivao je s <text:a xlink:type="simple" xlink:href="http://rumwiki.duckdns.org/doku.php?id=hr:likovi:grupe:agrogor" text:style-name="Internet_20_link" text:visited-style-name="Visited_20_Internet_20_Link">Agrogorom</text:a>.</text:p>
      <text:p text:style-name="Text_20_body">Oduzeo si je život nakon što ga je uhvatila <text:a xlink:type="simple" xlink:href="http://rumwiki.duckdns.org/doku.php?id=hr:5e:likovi:pcs:teuta" text:style-name="Internet_20_link" text:visited-style-name="Visited_20_Internet_20_Link">Teuta Otok</text:a> te mu odezula titul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10:18</meta:creation-date>
    <dc:creator>Generated</dc:creator>
    <dc:date>2026-09-13T17::10:18</dc:date>
    <dc:language>en-US</dc:language>
    <meta:editing-cycles>1</meta:editing-cycles>
    <meta:editing-duration>PT0S</meta:editing-duration>
    <dc:title>en:5e:likovi:npcs:porin</dc:title>
  </office:meta>
</office:document-meta>
</file>