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likovi:npcs:voix_holy"/><text:bookmark-start text:name="__RefHeading___voix_holy_1"/><text:bookmark-start text:name="voix_holy"/>Voix Holy<text:bookmark-end text:name="__RefHeading___voix_holy_1"/><text:bookmark-end text:name="voix_holy"/></text:h>
      <text:p text:style-name="Text_20_body">Pokojni warlock u službi nekog demona i <text:a xlink:type="simple" xlink:href="http://rumwiki.duckdns.org/doku.php?id=hr:likovi:grupe:agrogor" text:style-name="Internet_20_link" text:visited-style-name="Visited_20_Internet_20_Link">Agrogora</text:a>. </text:p>
      <text:p text:style-name="Text_20_body">Godinama se pretvarao članom Horugvičke plemićke obitelji <text:a xlink:type="simple" xlink:href="http://rumwiki.duckdns.org/doku.php?id=hr:likovi:grupe:obitelj_otok" text:style-name="Internet_20_link" text:visited-style-name="Visited_20_Internet_20_Link">Otok</text:a> te je po smrti <text:a xlink:type="simple" xlink:href="http://rumwiki.duckdns.org/doku.php?id=hr:5e:likovi:npcs:filip_otok" text:style-name="Internet_20_link" text:visited-style-name="Visited_20_Internet_20_Link">Admirala Filipa Otoka</text:a> i sam postao Horugvičin admiral.</text:p>
      <text:p text:style-name="Text_20_body">Ubio ga je <text:a xlink:type="simple" xlink:href="http://rumwiki.duckdns.org/doku.php?id=hr:5e:likovi:pcs:pakijan" text:style-name="Internet_20_link" text:visited-style-name="Visited_20_Internet_20_Link">Pakijan</text:a> tjekom bitke za Muru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00:46</meta:creation-date>
    <dc:creator>Generated</dc:creator>
    <dc:date>2026-09-13T18::00:46</dc:date>
    <dc:language>en-US</dc:language>
    <meta:editing-cycles>1</meta:editing-cycles>
    <meta:editing-duration>PT0S</meta:editing-duration>
    <dc:title>en:5e:likovi:npcs:voix_holy</dc:title>
  </office:meta>
</office:document-meta>
</file>