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281cff3bf781b90515219a438f12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likovi:pcs:aapep"/><text:bookmark-start text:name="__RefHeading___dzin_aapep_1"/><text:bookmark-start text:name="dzin_aapep"/>Džin Aapep<text:bookmark-end text:name="__RefHeading___dzin_aapep_1"/><text:bookmark-end text:name="dzin_aapep"/></text:h>
      <table:table table:style-name="Table">
        <table:table-column table:style-name="odt_auto_style_table_column_1_1"/>
        <table:table-column table:style-name="odt_auto_style_table_column_1_2"/>
        <table:table-row>
          <table:table-cell office:value-type="string" table:style-name="tablecell">
            <text:p text:style-name="tablealignleft">Aapep je pripadanik vrlo stare rase Yuan-tia. Odrastao je u nomadskoj obitelji Yuan-tiova pobjeglih iz <text:a xlink:type="simple" xlink:href="http://rumwiki.duckdns.org/doku.php?id=hr:mjesta:drugi_otok:uguntruh" text:style-name="Internet_20_link" text:visited-style-name="Visited_20_Internet_20_Link">Uguntruha</text:a>.<text:line-break/>
Radi u službi <text:a xlink:type="simple" xlink:href="http://rumwiki.duckdns.org/doku.php?id=hr:5e:likovi:npcs:sua" text:style-name="Internet_20_link" text:visited-style-name="Visited_20_Internet_20_Link">Džina Šua</text:a>, ali štuje <text:a xlink:type="simple" xlink:href="http://rumwiki.duckdns.org/doku.php?id=hr:lore:bozanstva:arkana:boccob" text:style-name="Internet_20_link" text:visited-style-name="Visited_20_Internet_20_Link">Boccoba</text:a>
Ima ljubimca awakened shrub-a zvanog <text:a xlink:type="simple" xlink:href="http://rumwiki.duckdns.org/doku.php?id=hr:5e:likovi:npcs:alduin" text:style-name="Internet_20_link" text:visited-style-name="Visited_20_Internet_20_Link">Alduin</text:a>.</text:p>
            <text:p text:style-name="Horizontal_20_Line"/>
            <text:p text:style-name="Text_20_body">Aapep ima crnu, sjajnu kožu te svijetlo smeđe, skoro žute oči. Na vratu mu se nalaze ožiljci koji pri pobližem pogledu više izgledaju kao neka vrsta škrga.<text:line-break/>
Obučen je ekscentrično uz prekomjerno korištenje jarkih boja i zlatnih detalja, sve uz motive zmija, a pogotovo kobri.<text:line-break/>
Od uvijek prisutnih detalja osim kričave odjeće, posjeduje na prsima broš u obliku male lubanje koja uvijek lagano svijetli u toplim nijansama, debelu knjigu u koricama od sasušene crne kože, dekorativni pištolj svijetlo-zelene boje te dugački magičarski štap sa kobrom na vrhu.</text:p>
            <text:p text:style-name="Horizontal_20_Line"/>
          </table:table-cell>
          <table:table-cell office:value-type="string" table:style-name="tablecell">
            <text:p text:style-name="tablealignleft"><draw:frame draw:style-name="mediaright" draw:name="0" text:anchor-type="paragraph" draw:z-index="0" svg:width="15.875cm" svg:height="15.875cm"><draw:image xlink:href="Pictures/f0281cff3bf781b90515219a438f1203.png" xlink:type="simple" xlink:show="embed" xlink:actuate="onLoad"/></draw:frame></text:p>
          </table:table-cell>
        </table:table-row>
      </table:table>
      <text:p text:style-name="Text_20_body">Aapep je pripadanik vrlo stare rase Yuan-tia. Nekoć davno jedna od velebnijih rasa Otočja, danas dovedena je do ruba izumiranja. Odrastajući u nomadskoj obitelji Yuan-tiova pobjeglih iz Uguntruha, odmalena je slušao takve legende te žudio za tim davno prošlim zlatnim dobom. Kako je Aapep rasao, rasla je i ta žudnja, pretvarajući se u opsesiju. </text:p>
      <text:p text:style-name="Text_20_body">Kroz godine Aapep je postao lovac na blago, osobito ono povezano s njegovim pretcima. Možda nije mogao vratiti to zlatno doba, ali svaki djelić te povijesti čini se samo je povećavao njegovu fascinaciju. Ipak, njegovo najdrogcjenije blago zapravo je ulovilo njega. Nakon jedne barske tučnjave u Muri, onesviješteni plaćenik strovalio se kraj Aapepovog stola. Prilikom pokušaja oklakašavanja unesrećenikovog materijalnog tereta u kesici, primjetio je zanimljiv pištolj sa drškom izrezbarenom motivima zmija. Aapep je morao imati tu stvarčicu, kao da ga je sama vukla da ju uzme. </text:p>
      <text:p text:style-name="Text_20_body">Ispalo je da je taj ukrasni pištolj zapravo magični artefakt vezan za moćnog džina Šua. Sasvim slučajno(i nimalo planirano) džin je tražio zaposlenika, warlocka rekli bi, koji bi popratio par glasina oko artifakata od interesa džinu.
Njhov dogovor je bio jednostavan - Šua će podjeliti dio svog znanja i moći s Appepom, a Appep će obavljati svoje dužnosti kao đinov osobni arheolog/avanturist. Razumljivo Šua bi vjerovatno nabavio što sve želi brže sam, ali tko ima vremena pratiti svaki trag i glasinu. Također drevni magični predmeti često imaju zaštite protiv drevnih magičnih bića, ali jedan običan smrtnik poput Aapepa bi uz ponešto pomoći mogao izbjeći takve barijere</text:p>
      <text:p text:style-name="Text_20_body">S vremenom Aapep se dokazao i od Šua dobio je knjigu tajni, magični artifakt koji s vremenom otkriva Aapepu tajne prošlosti, magije, ali i neke sposobnosti džinova.
Ipak džin ima pametnijeg posla od dopisivanja sa nekim malim smrtnikom i stvarno se s vremenom knjiga pokazala kao odličan nadglednik Aapepu. </text:p>
      <text:p text:style-name="Text_20_body">Sve ovo nije utažilo njegovu želju za znanjem pravih isitna ovog svijeta, pogotovo onih o njegovoj rasi, ali možda uskoro. Još samo jedna čarolija, još samo jedna legenda, još samo jedan artifakt i možda će se Aapep zasititi - a vjerovatno i neće.</text:p>
      <text:p text:style-name="Horizontal_20_Line"/>
      <text:p text:style-name="Text_20_body">Itemi na sebi:</text:p>
      <text:list text:style-name="List_20_1" text:continue-numbering="false">
        <text:list-item>
          <text:p text:style-name="List_20_1_Content_First"> 2000G rod of the pact keeper - A<text:line-break/>  </text:p>
        </text:list-item>
        <text:list-item>
          <text:p text:style-name="List_20_1_Content"> 500G - illuminators tatoo - A<text:line-break/>  </text:p>
        </text:list-item>
        <text:list-item>
          <text:p text:style-name="List_20_1_Content"> 500G - termal cube<text:line-break/>  </text:p>
        </text:list-item>
        <text:list-item>
          <text:p text:style-name="List_20_1_Content"> 500G - shiftweave<text:line-break/>  </text:p>
        </text:list-item>
        <text:list-item>
          <text:p text:style-name="List_20_1_Content"> 500G - elven chain<text:line-break/>  </text:p>
        </text:list-item>
        <text:list-item>
          <text:p text:style-name="List_20_1_Content_Last"> 2000G - cape of protection - A<text:line-break/>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48</meta:creation-date>
    <dc:creator>Generated</dc:creator>
    <dc:date>2026-09-13T14::26:48</dc:date>
    <dc:language>en-US</dc:language>
    <meta:editing-cycles>1</meta:editing-cycles>
    <meta:editing-duration>PT0S</meta:editing-duration>
    <dc:title>en:5e:likovi:pcs:aapep</dc:title>
  </office:meta>
</office:document-meta>
</file>