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pcs:dor_dol"/><text:bookmark-start text:name="__RefHeading___dor_dol_1"/><text:bookmark-start text:name="dor_dol"/>Dor'dol<text:bookmark-end text:name="__RefHeading___dor_dol_1"/><text:bookmark-end text:name="dor_dol"/></text:h>
      <text:p text:style-name="Text_20_body">Dor'dol je vojnik, visok dva metra, crne kože- kao ugljen i kose opecene suncem. Tipicno nosi svoj Lančani oklop zajedno sa svoja dva posebna koplja, jedan od tamnog željeza i drugo prelijepo koplje sa inskripcijom svog instruktora, koje najčešće i koristi u borbi. S vremena na vrijeme obuče svoje ljubičasto odijelo kada se želi osjećati, kako to vilenjaci kažu “fancy”. </text:p>
      <text:p text:style-name="Text_20_body">Roden i odrastao u <text:a xlink:type="simple" xlink:href="http://rumwiki.duckdns.org/doku.php?id=hr:mjesta:yarwick_zagorje:rivaceg" text:style-name="Internet_20_link" text:visited-style-name="Visited_20_Internet_20_Link">Rivachegu</text:a> gdje je zavrsio vojnu skolu i otkrio svoju strast prema umjetnosti magije. Zbog toga i drugih privatnijih problema odlucuje putovati svijetom. U slobodno vrijeme voli čitati knjige, praviti razno razne napitke, tuči žene i provoditi vrijeme u romantičnim šetnjama palubom s mopom i kantom v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48:37</meta:creation-date>
    <dc:creator>Generated</dc:creator>
    <dc:date>2026-09-13T18::48:37</dc:date>
    <dc:language>en-US</dc:language>
    <meta:editing-cycles>1</meta:editing-cycles>
    <meta:editing-duration>PT0S</meta:editing-duration>
    <dc:title>en:5e:likovi:pcs:dor_dol</dc:title>
  </office:meta>
</office:document-meta>
</file>