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c82763fbcb7b45ac1fd43f8c1af4a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pcs:teuta"/><text:bookmark-start text:name="__RefHeading___teuta_otok_1"/><text:bookmark-start text:name="teuta_otok"/>Teuta Otok<text:bookmark-end text:name="__RefHeading___teuta_otok_1"/><text:bookmark-end text:name="teuta_otok"/></text:h>
      <text:p text:style-name="Text_20_body"><draw:frame draw:style-name="mediaright" draw:name="0" text:anchor-type="paragraph" draw:z-index="0" svg:width="10.583333333333cm" svg:height="13.48619047619cm"><draw:image xlink:href="Pictures/f1c82763fbcb7b45ac1fd43f8c1af4a4.jpg" xlink:type="simple" xlink:show="embed" xlink:actuate="onLoad"/></draw:frame></text:p>
      <text:p text:style-name="Text_20_body">Funkcija: Božanstvo<text:line-break/>
Klasa: Horizon walker ranger<text:line-break/>
Rasa: Half-elf<text:line-break/>
Alignment: LN - dokle god se piratski kodeks i zakoni koje je ona donesla broje kao “law”<text:line-break/>
Visina: 1,78m(5.8 foot)<text:line-break/>
Dob: 41<text:line-break/>  </text:p>
      <text:h text:style-name="Heading_20_2" text:outline-level="2"><text:bookmark-start text:name="__RefHeading___opis_2"/><text:bookmark-start text:name="opis"/>Opis<text:bookmark-end text:name="__RefHeading___opis_2"/><text:bookmark-end text:name="opis"/></text:h>
      <text:p text:style-name="Text_20_body">Stasom visoka humanica elfovskih ušiju s punašnijim obrazima. Crveno-smeđa kosa do ramena uglavnom joj je ispletena. Ima velike smeđe oči i pjegice koje ljeti još potamne skoro do boje njene kose. <text:line-break/>
Na desnom uhu ima zmijoliki ukras koji se proteže dužinom uha, a na lijevom tri ‘ziherice’. Na glavi joj široki “piratski” šešir, a uvijek je u tamnom kožnom oklopu koji je pun poucheva za sitnarije poput nožića i zlata.
<text:line-break/>
U hladnijem dijelu godine na njemu nosi piratski kožni kaput sa crvenim detaljima. Oko vrata nosi lančić čiji medaljon je ukrašen imelom. <text:line-break/>
Na desnom boku joj se nalazi pištolj, a na lijevom joj visi mač zvan Sudac tame. <text:line-break/>
Kada putuje na leđima uvijek ima mušketu ili svoj vijerni luk.</text:p>
      <text:h text:style-name="Heading_20_2" text:outline-level="2"><text:bookmark-start text:name="__RefHeading___prica_3"/><text:bookmark-start text:name="prica"/>Priča<text:bookmark-end text:name="__RefHeading___prica_3"/><text:bookmark-end text:name="prica"/></text:h>
      <text:p text:style-name="Text_20_body">Jelena je bila jedina direktna nasljednica plemićke <text:a xlink:type="simple" xlink:href="http://rumwiki.duckdns.org/doku.php?id=hr:likovi:grupe:obitelj_otok" text:style-name="Internet_20_link" text:visited-style-name="Visited_20_Internet_20_Link">obitelji Otok</text:a> iz Kraljevine Horugve. Kažem bila jer sam se tog imena davno odrekla. Kada mi je bilo 9 godina, <text:a xlink:type="simple" xlink:href="http://rumwiki.duckdns.org/doku.php?id=hr:5e:likovi:npcs:filip_otok" text:style-name="Internet_20_link" text:visited-style-name="Visited_20_Internet_20_Link">moj otac</text:a> se gadno razbolio. Želeći me poštediti bitke za njegovu ostavštinu poslao me na jednom od naših brodova u Elyisiju. Znao je da me tamo neće nikada prihvatiti zbog mog miješanog porijekla (kao što nisu ni ovdje), ali tamo bi bar imala majku da pazi na mene. U Horugvi me samo čekala smrt pod sumnjivim okolnostima. </text:p>
      <text:p text:style-name="Text_20_body">Ipak, moji rođaci saznali su za plan i presreli naš brod. Na svu sreću, grupica nižih plemića nema ni ‘o’ od odlučnosti potrebno za osobno ubiti nedužno dijete te su stoga odlučili me prodati putujućem trgovcu robova, ali ne prije nego su se trajno pobrinuli da neću ništa reći.</text:p>
      <text:p text:style-name="Text_20_body">“Nijema djevojčica, besprijekorne poslušnosti i elegancije”, tim riječima me krezubi domaćin aukcije najavio. Sjećam se njegovih znojnih podbradaka kako pohlepno skakuću dok je prljava rulja bacala ponude. Ne sjećam se više svote koliko je vrijedio moj život, ali znam da sam bila hit večeri. Kupio me <text:a xlink:type="simple" xlink:href="http://rumwiki.duckdns.org/doku.php?id=hr:5e:likovi:npcs:dominik_bjelooki" text:style-name="Internet_20_link" text:visited-style-name="Visited_20_Internet_20_Link">piratski kapetan</text:a>, kasnije sam tek saznala samo da me spasi od sudbine koju bi inače cure mog porijekla doživjele nakon prodaje. </text:p>
      <text:p text:style-name="Text_20_body">Tako je počeo moj novi život: sada bila sam Teuta, peračica podova Wyadah-a. S vremenom to ime dobilo je daleko zlokobnije epitete, a ja sam se pretvorila iz dvorske dame u pravoga lovca - lovca na bogate trgovce i pokvarene državnike.</text:p>
      <text:p text:style-name="Text_20_body">Nakon dovoljno skupljanja reputacije postala sam čak i dokapetan Wyadah-a te dobila dozvolu da napokon odem u lov na vlastitu krv, u lov po osvetu. Nakon par uspješno izpražnjenih brodova umislila sam se, zamolila sam kapetana da preuzmem jedan brod kako bi i ja mogla imati svoju posadu te nastaviti osvetu.
Želja mi se ispunila te sam dobila jedan od dva pomoćna brodića za sebe. Kapetanica Teuta jednostavno puno bolje zvuči od dokapetanica.
Nažalost, bila sam naivna te pretjerala s ciljanom upornošću. Nakon dovoljno izgubljenih brodova, u očaju, rođaci su unajmili Carnet - lovce na pirate. </text:p>
      <text:p text:style-name="Text_20_body">3 broda, veća od naših, izronila su iz mrklog mraka i bešumno nas okružili prije nego smo opće digli uzbunu.
Koji bljesak svjetlost kasnije i samo tako, flota koja je izbjegla mornarice svih država, njegova posada - moja obitelj zadnjih 25 g i sve ostalo što sam imala na ovom svijetu potonulo je bez ispaljene strijele. </text:p>
      <text:p text:style-name="Text_20_body">Dio posade uz mene je preživio čistom srećom bacajući se u more, većina nije, umrli su u snu ili potonuli sa brodom. Mi koji smo preživjeli prodani smo kao pirati u Tortugu(Cormatyr).
Neki su osuđeni na smrt, neki na rad u rudnicima dublje u kontinentu. Mene su proglasili kolovođom i najavili spektakl od mog vješanja krajem tjedna. Dobro se sjećam te osude, toliko dobro sam zapamtila ta lica da ih sad redovito nosim kao maske.</text:p>
      <text:p text:style-name="Text_20_body">Ipak u neko doba noći prije mog pogubljenja, tijekom moljenja svih bogova i sila prirode meni poznatih i nepoznatih, dobila sam nečiji znak. Kroz rešetke ušla je maglena svjetlost i znala sam da tu nije kraj. Jednom bila sam Jelena Otok, tatina princeza. Bila sam i nijema ropkinja kao i Kapetanica Teuta. Ne znam što sam postala nakon te noći, ali samo tako, kao i oblačak magle koji je ušao u moju ćeliju, sam i isparila van.</text:p>
      <text:p text:style-name="Text_20_body">Ostatak priče mogu će je naći u <text:a xlink:type="simple" xlink:href="http://rumwiki.duckdns.org/doku.php?id=hr:5e:sesije:sesije" text:style-name="Internet_20_link" text:visited-style-name="Visited_20_Internet_20_Link">sesijama</text:a> te <text:a xlink:type="simple" xlink:href="http://rumwiki.duckdns.org/doku.php?id=hr:5e:inventory:dokumenti:jelenini_komentari" text:style-name="Internet_20_link" text:visited-style-name="Visited_20_Internet_20_Link">Jeleninim komentarim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48:37</meta:creation-date>
    <dc:creator>Generated</dc:creator>
    <dc:date>2026-09-13T18::48:37</dc:date>
    <dc:language>en-US</dc:language>
    <meta:editing-cycles>1</meta:editing-cycles>
    <meta:editing-duration>PT0S</meta:editing-duration>
    <dc:title>en:5e:likovi:pcs:teuta</dc:title>
  </office:meta>
</office:document-meta>
</file>