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4"/><text:bookmark-start text:name="__RefHeading___sesija_14podzemni_podproblemi_1"/><text:bookmark-start text:name="sesija_14podzemni_podproblemi"/>Sesija 14: “Podzemni podproblemi”<text:bookmark-end text:name="__RefHeading___sesija_14podzemni_podproblemi_1"/><text:bookmark-end text:name="sesija_14podzemni_podproblemi"/></text:h>
      <text:p text:style-name="Text_20_body">Danas su iz svijetle rupe poispadali novi gosti. Bilo je tu svega, neka rugoba sa lukom i strijelama, mali debeli patuljak i demonkinja bez krila. Sva sreća pa sam obukao onaj dobar kaput danas, bilo bi neugodno da sam bio nepristojan pred damama, a nikad ni ne znaš.</text:p>
      <text:p text:style-name="Text_20_body">Bili su čak i oke ovi likovi, nisu toliko smrdili po alkoholu kao uobičajene budale kaj tu završe. Zato sam ih odveo do Mikija da se malo prokockamo svi skupa, sva sreća pa Miki nije skužio da se kockam s istih 5 zlatnika cijeli dan. Čak su pomogli i onom starom prdonji od čarobnjaka da uhvati svojeg zajca. Napokon da sam i ja svoje plinove unovčio, znao sam da će mi kad tad dobro doć.</text:p>
      <text:p text:style-name="Text_20_body">Tu negdje smo išli i kod onog šiptara opet izvlačiti stvari iz vreće, Danas sam dobil tavu, SAM JEDNU RUPU JE IMALA, pffff šiptar mi ga je mogel pocuclati, gosti nisu imali tolke sreće, izvukli su neke glupe igraće karte, i potrgano zrcalo kaj te naopak pokaže.</text:p>
      <text:p text:style-name="Text_20_body">Nakon toga je čarobnjak rekao da ima neka uibica tu u kalau ljevo od desne rupe s stražnje strane prednjeg dvorišta od Jožekove bivše žene, ili tako nekako je rekao. Uglavnom nikad ga nisam vidio do sada da priča o toj uibici, mora da je opet neka od njegovih propalih fora.</text:p>
      <text:p text:style-name="Text_20_body">BEM TI MRAKAČ U KAKAČ!!
TAK MI ZAJCA KAJ BEZ JAJCA!!
Ta uibica je bila dos velka. Al namlatil sam je svojom batinom pošteno, no ne bez cijene. Ispal mi je kuk kojeg sam tek namjestio jutros. Bilo bi vrijeme da se ja odreknem ovih avantura sa novopridošlicama.</text:p>
      <text:p text:style-name="Text_20_body">Na odlasku sam ostavil tim pustolovima svoj štap (djelom jer ga nisam znao sklopiti nazad) i uzel si pare za novo izvlaćenje kod šiptara, možda izvleče i koje jaje pa imam večeru danas huhu!</text:p>
      <text:p text:style-name="Text_20_body"><text:span text:style-name="Strong_20_Emphasis">Dedonja</text:span></text:p>
      <text:p text:style-name="Text_20_body"><text:a xlink:type="simple" xlink:href="http://rumwiki.duckdns.org/doku.php?id=hr:5e:sesije:sesija_13" text:style-name="Internet_20_link" text:visited-style-name="Visited_20_Internet_20_Link">&lt;---Prijašna sesija</text:a>————————————————————————————————————————————————<text:a xlink:type="simple" xlink:href="http://rumwiki.duckdns.org/doku.php?id=hr:5e:sesije:sesija_1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5</meta:creation-date>
    <dc:creator>Generated</dc:creator>
    <dc:date>2026-09-13T18::51:05</dc:date>
    <dc:language>en-US</dc:language>
    <meta:editing-cycles>1</meta:editing-cycles>
    <meta:editing-duration>PT0S</meta:editing-duration>
    <dc:title>en:5e:sesije:sesija_14</dc:title>
  </office:meta>
</office:document-meta>
</file>