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17"/><text:bookmark-start text:name="__RefHeading___sesija_17kopneno_ludilo_1"/><text:bookmark-start text:name="sesija_17kopneno_ludilo"/>Sesija 17: “Kopneno ludilo”<text:bookmark-end text:name="__RefHeading___sesija_17kopneno_ludilo_1"/><text:bookmark-end text:name="sesija_17kopneno_ludilo"/></text:h>
      <text:p text:style-name="Text_20_body">Dan 27496. na kopnu: Još uvijek nismo na brodu. Kraj zapisa.</text:p>
      <text:p text:style-name="Text_20_body"><text:span text:style-name="Strong_20_Emphasis">Bosun Rumbgobblera</text:span></text:p>
      <text:p text:style-name="Text_20_body"><text:a xlink:type="simple" xlink:href="http://rumwiki.duckdns.org/doku.php?id=hr:5e:sesije:sesija_16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18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04</meta:creation-date>
    <dc:creator>Generated</dc:creator>
    <dc:date>2026-09-13T18::51:04</dc:date>
    <dc:language>en-US</dc:language>
    <meta:editing-cycles>1</meta:editing-cycles>
    <meta:editing-duration>PT0S</meta:editing-duration>
    <dc:title>en:5e:sesije:sesija_17</dc:title>
  </office:meta>
</office:document-meta>
</file>