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8"/><text:bookmark-start text:name="__RefHeading___sesija_18country_roads_1"/><text:bookmark-start text:name="sesija_18country_roads"/>Sesija 18: “Country roads”<text:bookmark-end text:name="__RefHeading___sesija_18country_roads_1"/><text:bookmark-end text:name="sesija_18country_roads"/></text:h>
      <text:p text:style-name="Text_20_body">Put je protekao reći ćemo aktivno. Teuta je naučila napraviti fermentirane goodberry-je ( kako kada te šupi, zanimljiva stvar ), jedan od pokušaja je možda rezultirao kreacijom živog bića ali nema veze.</text:p>
      <text:p text:style-name="Text_20_body">Jednu noć smo imali dobru staru šoru, Leara protiv vučka kapetana, vučko je postao domaća životinja uf kako je batina dobio. Prije toga me ugrizao za guzicu dok sam bio u formi konja pa mi ga nije bilo toliko žao. Naravno onda nas je napala veća grupa bandita, ali taktički smo odlučili pobjeći. Noć i nepoznat teritorij, imali su malu prednost reći ćemo.</text:p>
      <text:p text:style-name="Text_20_body">Ostatak puta od Kaciole i do Hänchenflügellna protekao u mirnom ritmu, malo trgovanja sa ostatkom ljudi, pokoji bandit i kaj već ne. Saznali smo da se i Horugva pridružila napadu na Kormatir, neopisivo mi je drago da smo pobjegli iz Solitudea na vrijeme.</text:p>
      <text:p text:style-name="Text_20_body">Hänchenflügelln nas je dočekao sa stražarima i zatvorenim vratima, slično kao i ostatak gradova po putu koji imaju zidine. Na vratima nije bilo previše problema, ali skužili smo da je ovaj grad pun životinjolokih osoba, malo me podsjetilo na Gragalu, jao nisam dugo bio doma.</text:p>
      <text:p text:style-name="Text_20_body"><text:span text:style-name="Strong_20_Emphasis">Pakian, navigator broda Rumgobbler</text:span></text:p>
      <text:p text:style-name="Text_20_body"><text:a xlink:type="simple" xlink:href="http://rumwiki.duckdns.org/doku.php?id=hr:5e:sesije:sesija_17" text:style-name="Internet_20_link" text:visited-style-name="Visited_20_Internet_20_Link">&lt;---Prijašna sesija</text:a>————————————————————————————————————————————————<text:a xlink:type="simple" xlink:href="http://rumwiki.duckdns.org/doku.php?id=hr:5e:sesije:sesija_1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14</meta:creation-date>
    <dc:creator>Generated</dc:creator>
    <dc:date>2026-09-13T18::51:14</dc:date>
    <dc:language>en-US</dc:language>
    <meta:editing-cycles>1</meta:editing-cycles>
    <meta:editing-duration>PT0S</meta:editing-duration>
    <dc:title>en:5e:sesije:sesija_18</dc:title>
  </office:meta>
</office:document-meta>
</file>