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21"/><text:bookmark-start text:name="__RefHeading___sesija_2120000_milja_od_mora_1"/><text:bookmark-start text:name="sesija_2120000_milja_od_mora"/>Sesija 21: “20000 milja od mora”<text:bookmark-end text:name="__RefHeading___sesija_2120000_milja_od_mora_1"/><text:bookmark-end text:name="sesija_2120000_milja_od_mora"/></text:h>
      <text:p text:style-name="Text_20_body">Nakon čini se godina provedenih na kontinentu, zaglavimo pod zemljom, ovo postaje sve bolje.
Odokativno ovo je već drugi dan da smo ovdje i ako čujem još jednu šalu o puštanju vjetrova posudit ću par bombi od kapetana da pročistim put (i zrak).</text:p>
      <text:p text:style-name="Text_20_body">Bitan uspjeh za posadu, uspješno smo našli i izbjegli neku zamku, mislim da nam je to prvi put.
S druge strane naletili smo na posebno napornu zamsku sa velikim cvijetekom koju smo aktivirali dovoljno puta da se čudim da se prokleta ručica nije izlizala. Kao trofej posada je uzela cvijetek za odnjet Elixi, utješna nagrada valjda nakon svega što je jadna cura prošla.
S druge strane nismo ukrali niti jedan fini reljef za brod, ali ne može sve bit savršeno valjda.</text:p>
      <text:p text:style-name="Text_20_body">Nakon što smo bezgrešno i efikasno riješili zagonetku mističnog labirinta otkrili smo da je to bila samo šala misterioznog čarobnjaka, ali srećom ostavio je nagrade. Nažalost ne novčane nagrade pa smo i dalje švorc, al navratit ćemo u avanture.hr uskoro. Valjda. Nadam se.</text:p>
      <text:p text:style-name="Text_20_body">Možda mi se samo čini, ali posada je sve uvježbanija. Prošlu koju smo imali nije znala ni privezat jedro, a ova sama popravlja brod (više-manje). Mislim žao mi je stare posade, al nikad ih nisam ni voljela neš. Čak i ova nova <text:a xlink:type="simple" xlink:href="http://rumwiki.duckdns.org/doku.php?id=hr:5e:likovi:npcs:talia" text:style-name="Internet_20_link" text:visited-style-name="Visited_20_Internet_20_Link">mačka</text:a> se pokazala korisnom (i ne samo kao potencijalno djeva za žrtvovanje). </text:p>
      <text:p text:style-name="Text_20_body">Napomena sebi: istražiti potencijalne izvore hrane u obliku Pakianovih transformacija</text:p>
      <text:p text:style-name="Text_20_body"><text:span text:style-name="Strong_20_Emphasis">Bosun Rumbgobblera</text:span></text:p>
      <text:p text:style-name="Text_20_body"><text:a xlink:type="simple" xlink:href="http://rumwiki.duckdns.org/doku.php?id=hr:5e:sesije:sesija_19" text:style-name="Internet_20_link" text:visited-style-name="Visited_20_Internet_20_Link">&lt;---Prijašna sesija</text:a>————————————————————————————————————————————————<text:a xlink:type="simple" xlink:href="http://rumwiki.duckdns.org/doku.php?id=hr:5e:sesije:sesija_22"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1:33</meta:creation-date>
    <dc:creator>Generated</dc:creator>
    <dc:date>2026-09-13T18::51:33</dc:date>
    <dc:language>en-US</dc:language>
    <meta:editing-cycles>1</meta:editing-cycles>
    <meta:editing-duration>PT0S</meta:editing-duration>
    <dc:title>en:5e:sesije:sesija_21</dc:title>
  </office:meta>
</office:document-meta>
</file>