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4"/><text:bookmark-start text:name="__RefHeading___sesija_24dreki_i_klevete_1"/><text:bookmark-start text:name="sesija_24dreki_i_klevete"/>Sesija 24: “Dreki i klevete”<text:bookmark-end text:name="__RefHeading___sesija_24dreki_i_klevete_1"/><text:bookmark-end text:name="sesija_24dreki_i_klevete"/></text:h>
      <text:p text:style-name="Text_20_body">Jelene nije bilo par dana jer kaže da je čula da je član njene prošle posade u gradu, ali nije ga našla. Kad se vratila čula je da je Elixa mrtva i da posada nije našla njeno truplo. Koristeći mudrost iz pive našla se s ostatkom partya koji je predao Lavora Avanturama i krenuli su zajedno s kapetanom do baraka po isplatu. Tamo su saznali da je Elixa jako tražena od strane Horugva (100k golda tražena) te da ima od njih diplomatski imunitet. (Potpisao FIlip Otok - Jelenin otac) </text:p>
      <text:p text:style-name="Text_20_body">Zbog svoje važnosti voze ju u Novigrad (glavni grad Horugve) kako bi ju probali oživjeti. Nakon poznamašne isplate od 999g i jednih tački časnici su se vratili na brod gdje su održali prvi sastanak sa novim prvim časnikom, ali su ubrzo bili prekinuti od strane lokalnog seljaka. Seljak je naglasio da govori u ime božice Beory i ponudio oživjeti Elixu ako mu dovedemo njeno tijelo, ako nakon toga ubijemo neku neman u šumi. Na Teutin ultra sumnjivi nagovor odlučeno je da će <text:a xlink:type="simple" xlink:href="http://rumwiki.duckdns.org/doku.php?id=hr:likovi:grupe:kkk" text:style-name="Internet_20_link" text:visited-style-name="Visited_20_Internet_20_Link">KKK</text:a> ostaviti sve ovo iza sebe i nastaviti svoje putovanje prema Gragali u potrazi za novim avanturama.</text:p>
      <text:p text:style-name="Text_20_body">Također Pakianova nestala sjena zapravo je bio šaljivđija od pseudodragona kasnije nazvan Puflek. Nikad nismo upoznali proždrljiviju beštiju. Doslovno pojede cijelu plaću.</text:p>
      <text:p text:style-name="Text_20_body"><text:span text:style-name="Strong_20_Emphasis">Bosun Rumbgobblera</text:span></text:p>
      <text:p text:style-name="Text_20_body"><text:a xlink:type="simple" xlink:href="http://rumwiki.duckdns.org/doku.php?id=hr:5e:sesije:sesija_23" text:style-name="Internet_20_link" text:visited-style-name="Visited_20_Internet_20_Link">&lt;---Prijašna sesija</text:a>————————————————————————————————————————————————<text:a xlink:type="simple" xlink:href="http://rumwiki.duckdns.org/doku.php?id=hr:5e:sesije:sesija_2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0</meta:creation-date>
    <dc:creator>Generated</dc:creator>
    <dc:date>2026-09-13T18::51:00</dc:date>
    <dc:language>en-US</dc:language>
    <meta:editing-cycles>1</meta:editing-cycles>
    <meta:editing-duration>PT0S</meta:editing-duration>
    <dc:title>en:5e:sesije:sesija_24</dc:title>
  </office:meta>
</office:document-meta>
</file>