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9"/><text:bookmark-start text:name="__RefHeading___sesija_29wee_jas_put_do_raven_s_peaka_1"/><text:bookmark-start text:name="sesija_29wee_jas_put_do_raven_s_peaka"/>Sesija 29: Wee Jas “Put do Raven’s Peaka”<text:bookmark-end text:name="__RefHeading___sesija_29wee_jas_put_do_raven_s_peaka_1"/><text:bookmark-end text:name="sesija_29wee_jas_put_do_raven_s_peaka"/></text:h>
      <text:p text:style-name="Text_20_body">U snu sam dobio poziv Božice Wee Jas da dođem u njeno svetište u Dubaiu. Prrrr. Nisam znao što me očekuje no Božica me do sada uvijek štitila i branila. Kada sam došao do svetišta jedna snažna žena imena Learah nam je ukazala na misiju, vratiti drevni artefakt. Osim nas dvoje u prostoriji su bili još dvoje blizanaca imena Diks i Piks, Jedna jako draga gospođa goblin Pax, tiflingica snažnog duha Fiona i jedan striček koji je stariji od svih nas skupa vjerojatno imena Simkas. Prrrr.</text:p>
      <text:p text:style-name="Text_20_body">Božica neam je rekla da će nam u misiji vrane i smrt ukazivati na put. Jednom kada smo se iskrcali na Raven’s Ascent u grad Crow’s Perch otišli smo popiti čaj u lokalnu birtiju. Prrrr. Tamo je misteriozni stranac pušio lulu u kutu taverne. No to je samo bila metla u kaputu. Nerijetko to rade u ovim krajevima, zovu ih advanturers hook. Od trena kada smo stupili na čvrsto kopno primječivali smo vrane kako lete na sjevero-zapad. Roditelji su me kao malog ptića upozoravali da tamo ne idem. Prrrr.</text:p>
      <text:p text:style-name="Text_20_body">Uputili smo se prema Raven’s Peaku. Navodno postoji neki stari ruzinavi most između pozicije gdje jesmo i gdje trebamo biti. Ne znam što to je to most, no vjerojatno ovim bezkrilcima služi kako bi prešli na drugu stranu. Prrrr. Fiona je imala malu nezgodu na mostu te je skoro propala u kanjon, na svu sreću dovoljno je pametna da se zavezala. Diks i Piks su prošli mostom kao od šale, tako da nije mi jasno u čemu je sa Fijonom bio problem. Odmah na drugoj strani mosta dočekali su nas banditosi kokošitosi. Prrrr. Spržili smo ih ko kokice.</text:p>
      <text:p text:style-name="Text_20_body">Jednom kada smo došli u Raven’s Peak nešto je smrdilo na heretike, nisam mogao uperiti perom u točan problem, ali nešto nije bilo kako treba. Prrrr. Bio je samo jedan starac u cijelom selu koji je čitao knjigu o drugoj Božici, nisam znao da ih postoji više od jedne, no nekako mislim da ova nije toliko milosrdna i draga. Prrrr. Dok je moja družina istraživala jednu staru kućicu, ja sam odlučio popričati sa jednom od vrana. Ta je imala još manjeg pojma od nas, što se tu dešava.</text:p>
      <text:p text:style-name="Text_20_body">Na jednom otvorio se plavi portal u kučici gdje su moji novostečeni prijatelji. Vidjevši kako ulaze u njega, pozdravim malu vranu i uletim u portal za njima.</text:p>
      <text:p text:style-name="Text_20_body"><text:span text:style-name="Strong_20_Emphasis">Flagasto Pavaroti</text:span></text:p>
      <text:p text:style-name="Text_20_body"><text:a xlink:type="simple" xlink:href="http://rumwiki.duckdns.org/doku.php?id=hr:5e:sesije:sesija_28" text:style-name="Internet_20_link" text:visited-style-name="Visited_20_Internet_20_Link">&lt;---Prijašna sesija</text:a>————————————————————————————————————————————————<text:a xlink:type="simple" xlink:href="http://rumwiki.duckdns.org/doku.php?id=hr:5e:sesije:sesija_3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5</meta:creation-date>
    <dc:creator>Generated</dc:creator>
    <dc:date>2026-09-13T18::50:55</dc:date>
    <dc:language>en-US</dc:language>
    <meta:editing-cycles>1</meta:editing-cycles>
    <meta:editing-duration>PT0S</meta:editing-duration>
    <dc:title>en:5e:sesije:sesija_29</dc:title>
  </office:meta>
</office:document-meta>
</file>