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sesije:sesija_33"/><text:bookmark-start text:name="__RefHeading___sesija_33mali_iritantni_patuljak_zvan_hanzaplast_ego_protiv_topovske_kugle_1"/><text:bookmark-start text:name="sesija_33mali_iritantni_patuljak_zvan_hanzaplast_ego_protiv_topovske_kugle"/>Sesija 33 : “Mali iritantni patuljak zvan Hanzaplast / Ego protiv topovske kugle”<text:bookmark-end text:name="__RefHeading___sesija_33mali_iritantni_patuljak_zvan_hanzaplast_ego_protiv_topovske_kugle_1"/><text:bookmark-end text:name="sesija_33mali_iritantni_patuljak_zvan_hanzaplast_ego_protiv_topovske_kugle"/></text:h>
      <text:p text:style-name="Text_20_body">Nakon nabavke novih plovnih karti kapetan i ja smo ožednili, pa smo se odlučili vratiti na mjesto zločina jutrašnjeg masakra hranom.  Nekih 10ak metara ispred nas bio je ostatak naših pajdaša, ali nismo bili dovoljno motivirani da trčimo do njih. Naravno, kako smo mi uigrana posada, našli smo se na istom mjestu. Kapetan i ja nismo stigli ni sjesti a Jelena i bakica su već naumile krenuti prema štali kod Brončanog Rivačega. Dordol je napravio taktičko povlačenje na brod, ali ne prije što su ga natovarili knjigama.</text:p>
      <text:p text:style-name="Text_20_body">Večer prije bakica je spomenula kako je vidjela svinju zvan Špek, ako je to istina znači Mori je došla do Rivačega i dobro je :D. Na naše iznenađenje nismo našli našu prijateljicu gnomicu već čudnovatog patuljka. Natovario je Špeka s toliko oružja da sam pomislio da ide u rat. Nakon kraćeg upoznavanja saznali smo da se zove Atlas i poznaje Mori jakooo dugo, on je također u potrazi za njom. Dok je on pričao njihove lude priče iz prošlosti, nakratko sam porazgovarao s Špekom. Nažalost niti on nije znao gdje mu je gazdarica. Pustio sam Špeka da se na miru zabavlja s Micekom, Puflekom i Dragonom (Atlasov ljubimac koji živi u njegovom malju). </text:p>
      <text:p text:style-name="Text_20_body">Patuljak se ponudio da ispriča našu priču, složno smo to odbili (nismo htjeli završiti na vješalima). I taman kako smo mislili da smo ga se riješili, malo je zašarmirao bakicu i ona je spomenula neke naše priče… a tko bi se mogao ljutiti na bakicu nije ona ništa loše mislila. Napokon smo se razišli i sljedeća stvar koju smo išli pogledati je ogromni KAMENI brod koji je u luci.</text:p>
      <text:p text:style-name="Text_20_body">Brod je naravno u vlasništvu gospođe Rivačeg, skoro 3 puta veći od našeg Rumgobblera. Dok se ekipa divila kamenom plovilu ja sam se sjetio mravaca iz Solitudea i odlučio pitati njihove prijatelje znaju li nešto o njima. Ubrzo sam se sjetio kako je prošao zadnji razgovor i odlučio sam se praviti blesav i ostaviti mravce na miru. Nakon što se kapetan olakšao u more krenuli smo vidjeti kako napreduju popravci na našem brodu. </text:p>
      <text:p text:style-name="Text_20_body">Ajde barem neke sreće, brod je spreman i naša posada ga vrijedno sprema za isplovljavanje. Kako smo sada dio Rivačegove grupe brod je ukrašen s dva zmajska oka (još dodamo ona krila šta je Elixa izmislila i neki rep slobodno se možemo nazvati Ancient Rumgobbler). Održali smo kratki sastanak i dogovorili da idemo škicnuti kaj se dešava na križanju vjetrova magije sjevero-zapadno od Lexhama. Zaplotao sam kurs i s vjetrom u leđima krenuli smo na novu plovidbu!</text:p>
      <text:p text:style-name="Text_20_body">Naknadno smo se sjetili prebrojati jesmo svi na brodu, Dordol je to odradio i naravno svi smo bili na broju.. prvih sat vremena. Onaj čudni patuljak Hanzaplast se nekako ukrcao na brod i sakrio ispod stuba. Nakon što smo mu objasnili da stvarno ne želimo da priča našu priču on se uvrijedio. Skinuo se potpuno gol i skočio s palube, a pritom je ostavio sve svoje stvari s nama. Da me bakica nije povukla za uho i rekla da pogledam je li se utopio ne bi ga skužio da visi s oplate palube.</text:p>
      <text:p text:style-name="Text_20_body">Sljedećih par minuta uslijedio je malo veći cirkus, nekoliko čarolija kasnije, pokoja dimna bomba i zamalo streljanje patuljak se pustio i krenuo plivati prema obali. Naravno bio je još više uvrijeđen i demantirao da mu ispostavimo njegove stvari i Špeka. Da ga skinemo s one stvari okrenuli smo brod, odlučio sam ga malo zezati tako da isprobam svoj novi spell, pretvorio sam se u ogromnog morskog peseka i malo kružio oko njega. Bakica ga je pokušala upecati… ouch. Kada sam mu se približio maknuo mi je magiju i našao sam se u moru, fora fora ali imam ja još koji trik. </text:p>
      <text:p text:style-name="Text_20_body">Uz pokoj psovku i čini mi se pucanj iz pištolja došli smo do obale. Kasnio je nekih 15ak minuta za nama, Jelena se u međuvremenu zaputila potražiti nekoga da prijavi kriminalca (zabrinut sam za nju, čini mi se da su joj ostale neke posljedice od sparinga s Dordolom). Bakica i Ja smo porazgovarali s njim, ali prije se uspio zakačiti s kapetanom koji je prijetio da će ga gađati topovima.. naravno šalio se ha ha aa. Nije mi legao kao suputnik, ali čini se je takav, ali prije nego je nastavio svoj put zamijetio je bakičin pištolj. Ustvrdio je da je to Norilica i ako je dalje od svoje vlasnice ona vrlo vjerojatno više nije s nama… ma ne bi Mori tako lako pala to ne može biti istina. Moraš biti dovoljno lud ko ona da joj nešto uspiješ napraviti, malo je takvih čini mi se. Uh i tako je završena ova mala zavrzlama, brzinski smo se vratili na more i krenuli svojim putem.</text:p>
      <text:p text:style-name="Text_20_body"><text:span text:style-name="Strong_20_Emphasis">Pakian, navigator broda Rumgobbler</text:span></text:p>
      <text:p text:style-name="Text_20_body">P.S: početi graditi stalažu za karte s Jelenom i uloviti vremena isprobati nove ideje za magije</text:p>
      <text:p text:style-name="Text_20_body"><text:a xlink:type="simple" xlink:href="http://rumwiki.duckdns.org/doku.php?id=hr:5e:sesije:sesija_32" text:style-name="Internet_20_link" text:visited-style-name="Visited_20_Internet_20_Link">&lt;---Prijašna sesija</text:a>————————————————————————————————————————————————<text:a xlink:type="simple" xlink:href="http://rumwiki.duckdns.org/doku.php?id=hr:5e:sesije:sesija_3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58:15</meta:creation-date>
    <dc:creator>Generated</dc:creator>
    <dc:date>2026-09-13T17::58:15</dc:date>
    <dc:language>en-US</dc:language>
    <meta:editing-cycles>1</meta:editing-cycles>
    <meta:editing-duration>PT0S</meta:editing-duration>
    <dc:title>en:5e:sesije:sesija_33</dc:title>
  </office:meta>
</office:document-meta>
</file>