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34"/><text:bookmark-start text:name="__RefHeading___sesija_34momci_-_brodolomci_1"/><text:bookmark-start text:name="sesija_34momci_-_brodolomci"/>Sesija 34: “Momci - brodolomci”<text:bookmark-end text:name="__RefHeading___sesija_34momci_-_brodolomci_1"/><text:bookmark-end text:name="sesija_34momci_-_brodolomci"/></text:h>
      <text:p text:style-name="Text_20_body">Danas je kapo pokazao zavidne mislo-čitalačke sposobnosti tako da nas je ostrugo od stijenu taman kad sam htjela Taliji pokazat neke bosunske fore. Srećom ledolomac pramac štiti, govorio je uvijek barba. Nadalje taman kad sam počela pregledavati brodski inventar za stanje drva kad ono evo nas na kopnu, gadne neke magije danas na djelu, sigurno do onih vjetrova.</text:p>
      <text:p text:style-name="Text_20_body">Kad smo već kod vjetrova naša bakica je otkrila da su nastali od nekog titana. Još kad ubacimo Joška u priču količina bića većih od našeg broda na koje ova posada naletava je krajnje zabrinjavajuća blago rečeno, to mi se nimalo ne sviđa.</text:p>
      <text:p text:style-name="Text_20_body">Eh da Joško je jedan vrlo ugledan barba veličine jednog solidnog gradića. Lipotan pravi kolko smo skužili je zapravo velika kornjača iz vodene dimenzije koja povremeno zapliva malo i našim morima. Pakijan i ja smo provjerili kurs i čak nam je i pasao, imam osjećaj da Joško ima bolji osjećaj za smjer od nas obojice. Usput smo malo Pakijan počakulali o kaktizmaju i svim ovim megabeštijama i moram reć da sam zaključila da mi treba godišnji, u pomogućnosti na Dubaiu.</text:p>
      <text:p text:style-name="Text_20_body">Srećom bio je dobre volje, ali dok smo to saznali već nam je jedna druga Rivačegova barka došla u pomoć. Ispalo je da su to neki putujući trgovci iz Gragale na brodu Nježni Cvijetek. Brzo su se skompali s Pakijanom i on je uskoro nesto na nekih pol sata, sigurna sam radi nekog vrlo važnog posla.
Sljedeći Joškov savjet otišli smo se malo prošetati nakon osiguravanja broda za što su nam naši novi kolege “Mladi pioniri” bili vrlo od pomoći (Čudno neko ime, al ajde mi smo zadnji koji bi se trebali buniti).
Prilikom šetnje naletjeli smo na neke živčane rako/hobotnice. U Cormathyru bi to zvali Marenda-to-go. Izgleda da su ovu borbu svi odlučili pokazat bakici naše kuhačke sposobnosti  pa su Dordol i Gagbak zajedno jurišali na njih sa nekim Pakianovim novim stvorom. Pa taj ih skuplja ko da su.. ne znam ni ja. Ukratko kapo je gnječio žilice, Dordol peko i filetiro istovremeno, a Pakainov stvor odma i dimio. Ovakve efikasne proizvodnje se ni K-plus ne bi sramio.</text:p>
      <text:p text:style-name="Text_20_body">Uskoro su još dve te beštije ča škljocaju iskočile i hrabro sam stala sa Sudcem tame braniti naša dva ranjivija maga, ali ipak čini se da su oboje vjerojatno još najžilaviji dio naše posade. Ubrzo se i naš trojac uvježbo sa već poznatom receptom osim što smo koristili električno kuhalo te dim baruta.
Kapo je čak primjetio da se malo mučim s špricanjem od pećenja je pa došao sa svojim štitom, mislim da bi svaka kuhinja trebala imati štit u osnovnoj opremi. Ubrzo je i Dordol došo zapeć ostalu dvojicu i bilo je gotov za čas. Sve više me podsjeća na Elixin cvijetek dok se bori. Samo ovaj tjera vatru, a ne vodu.
Nakon borbe bakica je napokon dobila moj poklon i odma pomislila da je dar Jezuša Krista. Mogla sam uštedit na izradi ovog lažnjaka da sam znala da će tako lako popušit priču da nije moj, nedelje ti.</text:p>
      <text:p text:style-name="Text_20_body">Napomena: Ponovo učiti posadu pomorskim izrazima, onaj travar danas zaboravio ča se jarbol zove, skoro sam ispala iz nesta od šoka.</text:p>
      <text:p text:style-name="Text_20_body"><text:span text:style-name="Strong_20_Emphasis">Bosun Rumgobblera</text:span></text:p>
      <text:p text:style-name="Text_20_body">Brojač: 0</text:p>
      <text:h text:style-name="Heading_20_3" text:outline-level="3"><text:bookmark-start text:name="__RefHeading___pakianov_komentar_2"/><text:bookmark-start text:name="pakianov_komentar"/>Pakianov komentar:<text:bookmark-end text:name="__RefHeading___pakianov_komentar_2"/><text:bookmark-end text:name="pakianov_komentar"/></text:h>
      <text:p text:style-name="Text_20_body">Ako ikada napustim ovu posadu selim se na Nježni cvjetek, onog ispod palube ne bi se posramio niti moj pradjed <text:a xlink:type="simple" xlink:href="http://rumwiki.duckdns.org/doku.php?id=hr:5e:likovi:npcs:hasan_matias" text:style-name="Internet_20_link" text:visited-style-name="Visited_20_Internet_20_Link">Hašan Matias</text:a>. Zaliha obnovljena i još sam nabavio lulu pa di ćeš bolje.</text:p>
      <text:p text:style-name="Text_20_body"><text:a xlink:type="simple" xlink:href="http://rumwiki.duckdns.org/doku.php?id=hr:5e:sesije:sesija_33" text:style-name="Internet_20_link" text:visited-style-name="Visited_20_Internet_20_Link">&lt;---Prijašna sesija</text:a>————————————————————————————————————————————————<text:a xlink:type="simple" xlink:href="http://rumwiki.duckdns.org/doku.php?id=hr:5e:sesije:sesija_3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0:52</meta:creation-date>
    <dc:creator>Generated</dc:creator>
    <dc:date>2026-09-13T18::50:52</dc:date>
    <dc:language>en-US</dc:language>
    <meta:editing-cycles>1</meta:editing-cycles>
    <meta:editing-duration>PT0S</meta:editing-duration>
    <dc:title>en:5e:sesije:sesija_34</dc:title>
  </office:meta>
</office:document-meta>
</file>