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en:5e:sesije:sesija_36"/><text:bookmark-start text:name="__RefHeading___sesija_36pickin_dim_0_-_1_kkk_1"/><text:bookmark-start text:name="sesija_36pickin_dim_0_-_1_kkk"/>Sesija 36: “Pičkin dim 0 - 1 KKK”<text:bookmark-end text:name="__RefHeading___sesija_36pickin_dim_0_-_1_kkk_1"/><text:bookmark-end text:name="sesija_36pickin_dim_0_-_1_kkk"/></text:h>
      <text:p text:style-name="Text_20_body">Hvaljen Jezuš, dnevniče. Nakon što smo uletjeli u maglu i našli se u potpuno drugačijem svijetu gdje brodovi mogu lebdjeti u zraku, cijela je posada shvatila da smo se možda malo prenaglili u samouvjerenosti. Ironično, ništa te ne spusti na zemlju kao lebdenje u zraku. </text:p>
      <text:p text:style-name="Text_20_body">Magla je sigurno skrivala portal u drugu dimenziju što se poklapa s teorijama da se na križištima vjetrova magije skuplja jaka magija i portali u druge svjetove. Čvrsto kopno se nigdje nije niti naziralo, samo oblaci. Sada znam kako bi izgledala Nebesa uz Jezuša Kristuša. Moju smirenost prekinula je sveopća panika u glasovima moje dječice. Bili su svjesni da nismo opremljeni da se sigurno krećemo u ovome svijetu. Morali smo brzo smisliti kako ćemo se okrenuti i pokrenuti brod. Kapetan se odlučio povući u svoje odaje kako bi što učinkovitije smislio plan. Pakian se pretvorio u divovskog orla i okrenuo brod u pravom smjeru, ali nažalost nije bio dovoljno jak da bi odgurao brod do portala. Moja ideja je bila pozvati pomoć, ali dječica su bila uvjerena da će smisliti nešto sami.</text:p>
      <text:p text:style-name="Text_20_body">Dordol se sjetio zavezati jedro na pramac broda (aha! Učim brodske pojmove) te koristiti Gust of wind direktno u njega kao pogon. Pošto nam to nije davalo dovoljno preciznosti, Jezuš (Hvaljen bio navijeke!) mi je poslao mudrost da se sjetim da će ispucavanje topovskih kugli iz naših ogromnih topova biti korisno kao pogon. Bili smo u pravu! Uspjeli smo se ubrzano ispaliti kroz portal jer se Jelena zabrinula da će se zatvoriti.</text:p>
      <text:p text:style-name="Text_20_body">Odmah po izlasku iz magle, Rivačeg nas je kontaktirao jer mu nismo bili dostupni u drugoj dimenziji. Rekao nam je da nas nije mogao dobiti 21 dan, a nama se činilo da smo izbivali samo pola dana. Objasnili smo mu što se dogodilo (dječica su si dala slobodu nazvati novu dimenziju Pi* dim, ah nestašci) te nam je rekao da želi poslati brod učenjaka da istraži portal i tu dimenziju. Morat ćemo njegovim ljudima detaljno opisati kojim postupcima smo se uspjeli izvući. </text:p>
      <text:p text:style-name="Text_20_body">Posada je donijela plan da ćemo nastaviti ploviti do Pilboro Porta pa posjetiti Pakianovo rodno selo, a nakon toga istražiti križište na Dickless Islandu. Tijekom puta do Pilboro Porta svi smo radili na sebi i svojem znanju. Ja sam pročitala do kraja knjigu o vjetrovima magije te naučila kako se boriti sa štapom zahvaljujući našem hrabrom ratniku Dordolu. Jelena me zamolila da ju naučim o fermentaciji, ta djevojka će uskoro moći otvoriti svoju vlastitu proizvodnju. Pakian me zamolio da pitam onu pametnu Elixu da mu pojasni neke njene nacrte. Dordol je učio o napitcima zdravlja te kako napraviti otrovno ulje za svoj mač. </text:p>
      <text:p text:style-name="Text_20_body">Naposlijetku, pred nama se ukazala ogrooomna luka Pilboro Port. Pakian je toliko bio ushićen da je poletio za kormilo i uparkirao nas bez problema uz objašnjavanje što je koja zgrada. Bog ga blagoslovio, sretan je što je doma. Naravno, prva postaja nakon pristanka jest obližnja taverna. Pakian nas je sparkirao tik pred ulaz. Nema što, spretni su ovi moji kada imaju pravu motivaciju. </text:p>
      <text:p text:style-name="Text_20_body">Hvaljen Jezuš navijeke što nas je čuvao i što smo opet na čvrstom kopnu</text:p>
      <text:p text:style-name="Text_20_body"><text:span text:style-name="Strong_20_Emphasis">Sestra Klarisa</text:span></text:p>
      <text:p text:style-name="Text_20_body">Brojač: 1</text:p>
      <text:p text:style-name="Text_20_body"><text:a xlink:type="simple" xlink:href="http://rumwiki.duckdns.org/doku.php?id=hr:5e:sesije:sesija_35" text:style-name="Internet_20_link" text:visited-style-name="Visited_20_Internet_20_Link">&lt;---Prijašna sesija</text:a>————————————————————————————————————————————————<text:a xlink:type="simple" xlink:href="http://rumwiki.duckdns.org/doku.php?id=hr:5e:sesije:sesija_37" text:style-name="Internet_20_link" text:visited-style-name="Visited_20_Internet_20_Link">Sljedeća sesija---&gt;</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13T17::09:04</meta:creation-date>
    <dc:creator>Generated</dc:creator>
    <dc:date>2026-09-13T17::09:04</dc:date>
    <dc:language>en-US</dc:language>
    <meta:editing-cycles>1</meta:editing-cycles>
    <meta:editing-duration>PT0S</meta:editing-duration>
    <dc:title>en:5e:sesije:sesija_36</dc:title>
  </office:meta>
</office:document-meta>
</file>