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38"/><text:bookmark-start text:name="__RefHeading___sesija_38strumpfovi_na_putu_i_magicni_postar_1"/><text:bookmark-start text:name="sesija_38strumpfovi_na_putu_i_magicni_postar"/>Sesija 38: “Štrumpfovi na putu i magični poštar”<text:bookmark-end text:name="__RefHeading___sesija_38strumpfovi_na_putu_i_magicni_postar_1"/><text:bookmark-end text:name="sesija_38strumpfovi_na_putu_i_magicni_postar"/></text:h>
      <text:p text:style-name="Text_20_body">Nakon zanimljivih otkrića u Pilbor Portu polagano smo krenuli prema mojem rodnom selu.. očito ne toliko polagano zato što nas je bakica jedva sustigla ( Mazdi su najbolje godine davno prošle ).</text:p>
      <text:p text:style-name="Text_20_body">Prva noć putovanja bila je standardno zanimljiva, kapetan je glumio šefa gradilišta, Jelena je pokušala napraviti pošteni kamp, a ja sam umjesto drva za vatru našao čudne bobice. Kapetan i ja smo ih probali, zaključili smo da bi dobro došle Dordolu za njegove otrove. Zatim se naš sileđija zaputio u šumu, uz bobice našao je i ogromni komad drveta. Taman prije nego nas je Jelena počela daviti imao sam trenutak inspiracije i pomoću svojih druidskih moći pretvorio se u dabra. Na kraju smo imali i viška drva te je svatko dobio mali paket čačkalica ( tzv. drveni desert ).</text:p>
      <text:p text:style-name="Text_20_body">Dordol je odradio prvu smjenu straže, a negdje tijekom njegove smjene Beograd je valjda čuo da mu neki vuk spominje bližu i daljnju rodbinu pa ga je odlučio posjetiti. Za vrijeme moje straže Bagdad je iz šume dobacio zaklanog zeca. Ljudi moji to nije bio običan zec, to je bilo 4 kg čistog užitka. Spretno sam ga očistio i na laganoj vatrici ispekao. Neki su se počeli žaliti na buku ali dobili su ekspresno dobili komad zečetine u usta i više nisu prigovarali. Ostatak noći prošao je mirno.</text:p>
      <text:p text:style-name="Text_20_body">Drugi dan puta sreli smo nekoliko ljudi iz suprotnog smjera, jedan od njih je uspio izmucati da je <text:a xlink:type="simple" xlink:href="http://rumwiki.duckdns.org/doku.php?id=hr:likovi:grupe:inkvizicija" text:style-name="Internet_20_link" text:visited-style-name="Visited_20_Internet_20_Link">inkvizicija</text:a> 500-njak metara ispred nas i da su zauzeli Breton. Ta ekipa se stvarno probahatila u zadnje vrijeme, javne egzekucije u Lexhamu, zauzimanje gradova i više nego inače maltretiranje ljudi. Ekipi sam brzinski objasnio da trebamo sakriti “ilegalne” stvari, zatim sam se pretvorio su dabra i tako sakrio te stvari. Sve je donekle išlo oke dok bakica nije spomenula Jezuša.. svih 4 člana inkvizicije su momentalno dobili mengu i krenuli nas uhititi.</text:p>
      <text:p text:style-name="Text_20_body">Kako bi Jelena rekla, ubrzo smo ih poslali na jug. Usred borbe je iz šatora izletjela nekakva kapetanica koja je koristila nekakvu magiju vezanu uz krv, za komponente čari iskoristila je zatočenog firbolg-a kojeg je kasnije bakica spasila uz pomoć neke čudesne magije. Ali mojem sunarodnjaku i dalje nije bilo dobro, opet se ukazala bakica te kombinacijom upravljanja vode i krvi koju smo našli na kapetanici ( ženska fakat ima čudne kinkove ) opet mu spasila život. </text:p>
      <text:p text:style-name="Text_20_body">Kada se situacija smirila upoznali smo se i s drugim zatvorenikom <text:a xlink:type="simple" xlink:href="http://rumwiki.duckdns.org/doku.php?id=hr:likovi:npcs:ganga" text:style-name="Internet_20_link" text:visited-style-name="Visited_20_Internet_20_Link">Gangom</text:a>. Stara kornjača koju su na putu u drugu državu zaustavili crveni štrumfovi i zatočili. Nakon kratkog razgovora doznali smo da je poznavao đedu Jakova ( jao kakvu nam je priču ispričao ). Ekipa se složila da bi mogao biti dobar dodatak posadi, tako da smo ga uputili prema posadi Rumgobblera. Dali smo mu kočiju, nešto hrane i vode, polusvijesnog firbolga i putnu frulu ( jako se nasekirao dok je pričao onu priču o <text:a xlink:type="simple" xlink:href="http://rumwiki.duckdns.org/doku.php?id=hr:likovi:grupe:titan_nik" text:style-name="Internet_20_link" text:visited-style-name="Visited_20_Internet_20_Link">Titan i Niku</text:a> ).</text:p>
      <text:p text:style-name="Text_20_body">Zatim sam zamolio bakicu da pošalje poruku mojem tati ( dobra je naša baka, glumi magičnog poštara a ništa ne naplaćuje ). Čini se da su vjetrovi magije u tom trenu čudno puhali, tata je nekako shvatio da sam se oženio i da dolazim na feštu u selo. Nekako sam mu objasnio da se nisam oženio, ali fešta se nikada ne odbija. Uh ali prvo treba proći Breton i štrumfove a onda u šumi pronaći starce i ostatak sela.
Jao skoro sam zaboravio da je Dordol iz vatre izvukao pismo koje je kapetanica pokušala spaliti. Saznali smo da je Agrogor u igri.. još fali <text:a xlink:type="simple" xlink:href="http://rumwiki.duckdns.org/doku.php?id=hr:likovi:grupe:zlatni_burek" text:style-name="Internet_20_link" text:visited-style-name="Visited_20_Internet_20_Link">Zlatni Burek</text:a> da nas opet digne u zrak i cijela ekipa je tu.</text:p>
      <text:p text:style-name="Text_20_body"><text:span text:style-name="Strong_20_Emphasis">Pakian, navigator broda Rumgobbler</text:span></text:p>
      <text:h text:style-name="Heading_20_3" text:outline-level="3"><text:bookmark-start text:name="__RefHeading___gangina_ispovijest_2"/><text:bookmark-start text:name="gangina_ispovijest"/>Gangina ispovijest:<text:bookmark-end text:name="__RefHeading___gangina_ispovijest_2"/><text:bookmark-end text:name="gangina_ispovijest"/></text:h>
      <text:p text:style-name="Text_20_body">Jaaao na Tiiitanu sam plovplovia sam, sa jednim, sa jednim dedekom Jaakovom. Zvali smo gaa Crnii Jaakov. Kapetan broda bia je kapetan Nik, njega i njegov  brod Titan-i-Nik. Biaaa je to nepotopiv brod dok crnog Jaakova nismo pokupli u jednoj luuuci. Nakon toga i naš brod potona kad smo s vražjim Jakvom udrili u santu leda u Vražjim žilama (Pakijan će: “i šta potunua brod?”, a ganga u stresu nastavlja). Ma puko napola, na dva dila. Navodno je svaki brood kojim je on plovia potonu. (Pakija priupita o njegovoj ljubavnici Persi, Ganga nastavlja sa suzama u očima). Jaaaao ne ona, nju je upozna na našem brooodu. (Jelena uz smješak i na našem je ponovno upoznao, morali smo sve daske mjenjati). I mi smo morali ribati saku večer naše daske na brodu. Taj Jakov je ikriv ša smo pokupli tu saantu leda, on se dera motaj livo, mi motali livo i udrili u santu leda i puče brod napla. On i Persa stajli na pramcu vako, i dere se jakov motaj, a mi si vako i  motali. (priupita Pakijan i ša s njima bilo onda su na dasci ili kako) Isu isu, oni nadasci skupa, zaprav ona nadasci a on pluta pokra ni, pun kurac ljud pognulo a oni niviše nimanje na vratma plutali, pičku maternu Jakove…</text:p>
      <text:p text:style-name="Text_20_body"><text:span text:style-name="Strong_20_Emphasis">Ganga</text:span></text:p>
      <text:h text:style-name="Heading_20_3" text:outline-level="3"><text:bookmark-start text:name="__RefHeading___pismo_od_agrogora_inkviziciji_3"/><text:bookmark-start text:name="pismo_od_agrogora_inkviziciji"/>Pismo od Agrogora Inkviziciji:<text:bookmark-end text:name="__RefHeading___pismo_od_agrogora_inkviziciji_3"/><text:bookmark-end text:name="pismo_od_agrogora_inkviziciji"/></text:h>
      <text:p text:style-name="Text_20_body"><text:span text:style-name="Strong_20_Emphasis">“Vaša suradnja se pokazala izuzetno profitabilna za razliku od Elisijine i Horugvičine. Novu svotu možete očekivati kroz mjesec dana”
Agrogor</text:span></text:p>
      <text:p text:style-name="Text_20_body"><text:a xlink:type="simple" xlink:href="http://rumwiki.duckdns.org/doku.php?id=hr:5e:sesije:sesija_37" text:style-name="Internet_20_link" text:visited-style-name="Visited_20_Internet_20_Link">&lt;---Prijašna sesija</text:a>————————————————————————————————————————————————<text:a xlink:type="simple" xlink:href="http://rumwiki.duckdns.org/doku.php?id=hr:5e:sesije:sesija_3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0:56</meta:creation-date>
    <dc:creator>Generated</dc:creator>
    <dc:date>2026-09-13T18::50:56</dc:date>
    <dc:language>en-US</dc:language>
    <meta:editing-cycles>1</meta:editing-cycles>
    <meta:editing-duration>PT0S</meta:editing-duration>
    <dc:title>en:5e:sesije:sesija_38</dc:title>
  </office:meta>
</office:document-meta>
</file>