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text:bookmark-start text:name="__RefHeading___sesija_4problemi_na_obzoru_1"/><text:bookmark-start text:name="sesija_4problemi_na_obzoru"/>Sesija 4: “Problemi na obzoru”<text:bookmark-end text:name="__RefHeading___sesija_4problemi_na_obzoru_1"/><text:bookmark-end text:name="sesija_4problemi_na_obzoru"/></text:h>
      <text:p text:style-name="Text_20_body">Balza, treba mi balza. Samookretajući pokretač broda najlakše će se izraditi od balze. (Metalni obrubi bi bili sasvim okej, ali nisu nužno potrebni).</text:p>
      <text:p text:style-name="Text_20_body">Taman sam nacrtala nacrte do kraja, kad li, umjesto Črnja Mura začujem Mahala. #Nitko se nije nasmijao na moje pitanje kome je mahala -.-
Pristajanje u luku je bilo savršeno. #Podsjetnik: provjeravaj prednji lijevi kut broda!</text:p>
      <text:p text:style-name="Text_20_body">Baš sam se fino najela i umjereno popila u jednom Jeleni dobro poznatom restoranu. #Moraš prestat piti. OČITO ne podnosiš alkohol, ma koliko se trudila.)</text:p>
      <text:p text:style-name="Text_20_body">Nakon ručka išli smo na neki performans na Trgu žrtava Zlatnog Bureka (tako ga zovem jer je danas jedna sirota duša ostala bez svojeg dragocjenog života… Ma daj, zajebavam se. Lik je krepao od jednog bolta!)</text:p>
      <text:p text:style-name="Text_20_body">U idealnom trenu je nastala panika. Našla sam 2 metalna obruča. #još samo balzica :)</text:p>
      <text:p text:style-name="Text_20_body">Jedno 10 loših punova kasnije skupa sa svojim “kapetanom” vodila sam babu Persu našem Đedi. #fun time #podsjetnik: zamjeni SVE daske na palubi</text:p>
      <text:p text:style-name="Text_20_body">Fuck yeah. Imam sva 4 očnjaka cucka koji voli bureke i Gagbakte. #kapetanu je rana malo pocrnila… Ah, možda 2-3 dana u krevetu i sve bu oke.</text:p>
      <text:p text:style-name="Text_20_body">Sve u svemu super dan. Kupila sam balzu. Dobila sam plaću. Nitko nije poginuo. “Kapetan” i “stručni stožer” su švercanjem i jednim lovom na glave okrenuli masne pare. I da, jednom cirkusantu smo uzeli i zadnje što je imao. He hE HE Budala dala zadnje pare.
Nego, da se ja bacim na izradu samookretajućeg pokretača broda.</text:p>
      <text:p text:style-name="Text_20_body"><text:span text:style-name="Strong_20_Emphasis">Elixa</text:span></text:p>
      <text:p text:style-name="Text_20_body"><text:a xlink:type="simple" xlink:href="http://rumwiki.duckdns.org/doku.php?id=hr:5e:sesije:sesija_3" text:style-name="Internet_20_link" text:visited-style-name="Visited_20_Internet_20_Link">&lt;---Prijašna sesija</text:a>————————————————————————————————————————————————<text:a xlink:type="simple" xlink:href="http://rumwiki.duckdns.org/doku.php?id=hr:5e:sesije:sesija_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35</meta:creation-date>
    <dc:creator>Generated</dc:creator>
    <dc:date>2026-09-13T17::08:35</dc:date>
    <dc:language>en-US</dc:language>
    <meta:editing-cycles>1</meta:editing-cycles>
    <meta:editing-duration>PT0S</meta:editing-duration>
    <dc:title>en:5e:sesije:sesija_4</dc:title>
  </office:meta>
</office:document-meta>
</file>