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48"/><text:bookmark-start text:name="__RefHeading___sesija_48pasji_problem_1"/><text:bookmark-start text:name="sesija_48pasji_problem"/>Sesija 48: “Pasji problem”<text:bookmark-end text:name="__RefHeading___sesija_48pasji_problem_1"/><text:bookmark-end text:name="sesija_48pasji_problem"/></text:h>
      <text:p text:style-name="Text_20_body">Pristankom u Andautoniju odlučili smo se napraviti što i svaki dobar mornar, BIRTIJA! Kapetan se nalijo na brodu pa nije došao s nama, tipično. Pred birtijom u oko mi je zapala oglasna ploča i jedna cedulja. Nakon strašno sramotnog predstavljanja pred cijelom birtijom, malim dijelom moja krivica, većim dijelom Pakijanova. Naručili smo cijeloj birtiji piće.</text:p>
      <text:p text:style-name="Text_20_body">Tražio sam šankera da mi pokaže osobu koja je napisala ceduljicu te ispitao ženu o njenom problemu. Ispada da ta Silvija ima dlakav problem, specifično vukodlakav. Trebala je pomoć sa svojom kćerkom <text:a xlink:type="simple" xlink:href="http://rumwiki.duckdns.org/doku.php?id=hr:5e:likovi:npcs:lena_otok" text:style-name="Internet_20_link" text:visited-style-name="Visited_20_Internet_20_Link">Lenom</text:a> koju je savladala lupinska bolest. Nakon toga otišli smo je posjetiti obzirom da je u svojem ljudskom obliku tokom dana. Nakon kratke utjehe i promišljanja o riješenju, pakijan stiže sa kapetanovom knjigom o vukodlacima. Ispalo je da je najsigurniji način zadržati je na mjesečjem svijetlu tokom noći pa skroz do jutra. Druga opcija je bila da popije neke teške metale, što nije baš humano pa smo izbjegli tu opciju.</text:p>
      <text:p text:style-name="Text_20_body">Nakon brze pripreme izveli smo ju na polje i zavezali lancima koje smo mogli pronaći. Nakon toga počela je transformacija…</text:p>
      <text:p text:style-name="Text_20_body"><text:span text:style-name="Strong_20_Emphasis">Dor' Dol</text:span></text:p>
      <text:p text:style-name="Text_20_body"><text:a xlink:type="simple" xlink:href="http://rumwiki.duckdns.org/doku.php?id=hr:5e:sesije:sesija_47" text:style-name="Internet_20_link" text:visited-style-name="Visited_20_Internet_20_Link">&lt;---Prijašna sesija</text:a>————————————————————————————————————————————————<text:a xlink:type="simple" xlink:href="http://rumwiki.duckdns.org/doku.php?id=hr:5e:sesije:sesija_49"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24</meta:creation-date>
    <dc:creator>Generated</dc:creator>
    <dc:date>2026-09-13T18::00:24</dc:date>
    <dc:language>en-US</dc:language>
    <meta:editing-cycles>1</meta:editing-cycles>
    <meta:editing-duration>PT0S</meta:editing-duration>
    <dc:title>en:5e:sesije:sesija_48</dc:title>
  </office:meta>
</office:document-meta>
</file>