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a_50"/><text:bookmark-start text:name="__RefHeading___sesija_50koliko_litara_pelina_trebate_1"/><text:bookmark-start text:name="sesija_50koliko_litara_pelina_trebate"/>Sesija 50: Koliko litara pelina trebate ?<text:bookmark-end text:name="__RefHeading___sesija_50koliko_litara_pelina_trebate_1"/><text:bookmark-end text:name="sesija_50koliko_litara_pelina_trebate"/></text:h>
      <text:p text:style-name="Text_20_body">Uh, istina je da Andautonija izgleda ko da je vrijeme stalo ali bome znaju partijati. Nakon cijelonoćne fešte počeli smo skupljati posadu i naše stvari razbacane po gradu, Beograd i Dordol pokazali su izvrsnu koordinaciju bacanja stvari u zid taverne, komotno bi mogli u cirkusu raditi. Nakon nekih sat vremena skupili smo koliko toliko čitavu posadu i taman kada smo se dogovorili da ćemo još malo ubiti oko <text:a xlink:type="simple" xlink:href="http://rumwiki.duckdns.org/doku.php?id=hr:likovi:npcs:sajun" text:style-name="Internet_20_link" text:visited-style-name="Visited_20_Internet_20_Link">Šajun</text:a> je odvezao brod i krenuli smo isplovljavati. Nikome, a ni njemu samome, nije bilo jasno zašto je to ali jebiga kako je tako je.</text:p>
      <text:p text:style-name="Text_20_body">Kako se nikome nije dalo živjeti a kamoli upravljati brodom pozvao sam veteransku postavu vjeverica da na kratko preuzmu kormilo. Jao ti malci su me gro puta spasili, jednom su me vozili od Bredona do Pilbor Porta ( malo se feštalo po putu ). A kaj da vam velim put je bio malo dosadan, doduše više prometa nego očekivano radi rata prema jugu. Tek negdje 7. dan putovanja na brod su nam se ukrcali časnik i 9 ljudi iz Horugve, naravno i ovi ne vole ne ljudske rase.. nazivaju nas kmetovima. Rekli su nam imamo 2 dana da obavimo kaj trebamo u Nartu a nakon toga klasika uže i lagano istezanje u nedogled.</text:p>
      <text:p text:style-name="Text_20_body">Nakon kaj smo zaobišli zaštitni zid ugledali smo kameni grad uskih ulica i luka punih raznih brodova, vidi se da su luku gradili iskusni ljudi budući da su birtije odmah uz rivu. Jelena je izvadila svoj popis i krenula u nabavku, prije nego je nestala napisao sam joj par dodatnih stavki koje mi trebaju ( brzopotezni alkohol i umf su prvi korak uspješnog pregovaranja ). Nakon kaj smo saznali da bi bilo dobro da imamo trgovačku dozvolu bacio sam se na posao nabavke toga i plovnih karti. Karte sam našao u Lučkoj kapetaniji i tam me čovjek upozorio da ekipu iz državne službe.. prije je trebalo ove u državnoj službi upozoriti da ja dolazim he he.</text:p>
      <text:p text:style-name="Text_20_body">Malo izviđanja, koja čaša vina i kimanja glavom dobio sam sve potrebne informacije i vezu preko koje mogu doći do dozvole u par sati. Do broda sam došao ko da branim titulu prvaka u trčanju na festivalu Pi®at-a, kapetan mi je kroz polu san predao papire, rekao koje 3 osnovne grane trgovine želimo i dao blagoslov ovaj mislim punomoć. Gospodična koju sam upoznao u birtiji prozvala me preko reda predao sam sve potrebne papire, kada je spomenula pečat oblio me hladni znoj ali teta na šalteru se iskazala i rekla da će nam izraditi pečat. </text:p>
      <text:p text:style-name="Text_20_body">Pokupio sam sve papire i još samo sutra ujutro moram doći po pečat, uz negodovanje velikog reda ljudi koji čekaj svoj red izašao sam van i pobjedonosno krenuo prema birtiji koju je <text:a xlink:type="simple" xlink:href="http://rumwiki.duckdns.org/doku.php?id=hr:5e:likovi:npcs:autumn" text:style-name="Internet_20_link" text:visited-style-name="Visited_20_Internet_20_Link">Otem</text:a> našla. Nakon puno noći morao sam reći ne cuganju zato kaj sam rano ujutro s kavom morao doći do državne službe.
Na jednu ruku mi je i žao, Teuta se skompala s nekom upušenom ekipom dostavljača, kapetan i baka su ju krenuli tražiti zato kaj su mislili da je u nevolji. Na kraju su nabavili 30L pelina ( moram poraditi na svojem rukopisu ), kesu i besplatnu nadopunu zaliha u Črnjoj Muri i naravno rukovali se za uspješnu buduću suradnju. Kao što sam rekao prije, alkohol i kesa su prvi korak uspješnog poslovanja.</text:p>
      <text:p text:style-name="Text_20_body">Nakon previše godina ustao sam se prije podneva, opet nabacio šprint po kavu i sempre drito do državne službe. Gospodična me čekala na stražnjem izlazu i uručila mi službeni pečat Rumgobbler Transport d.o.o -a ( malo sam fulao ime firme ali kaj se tu može ). Ah simpatična je ta gospodična.. samo da nije totalni rasist ko i cijela ova blesava država. Naravno morao sam otići u Lučku kapetaniju i pohvaliti se svojim uspjehom, za informacije kako sam tako brzo uspio nabaviti dozvole lokalni prodavač je po malo višoj cifri otkupio 2 topa koja vozimo od početka ove avanture.</text:p>
      <text:p text:style-name="Text_20_body">Ostatak vesele družine sreo sam po putu do državne službe, mirisali i izgledali su kao da su bili na Gragalsom Kikiriki festivalu. Brzinski smo se morali skupiti i zacrtati kurs za Črnju muru kako nas ne bi naučili vezati mrtvački čvor. Po mojim izračunima za 18ak dana smo na našem odredištu ako se nešto ne des.. i zabili smo se u plutajući grad. Ajde ovaj puta je brod ostao čitav, neki čudni zmijo ljudi i Merfolkovi su nas došli ispitivati iz koje smo župe i želimo li trgovati. Pokušali smo im uvaljati onu prastaru balistu s Plavog rubina ali uz nekoliko strijela otjerali su nas dalje. Neki ljudi stvarno nemaju bontona, prvo se u magli voze bez svjetla i onda nas tako otjeru pft.</text:p>
      <text:p text:style-name="Text_20_body"><text:span text:style-name="Strong_20_Emphasis">Pakian, navigator broda Rumgobbler</text:span></text:p>
      <text:p text:style-name="Text_20_body">P.S: proslavili smo Dordolov rođendan, oni bedaci iz ljekarne zovu se Zarada d.o.o i postoji puno teorija zavjere oko Filipa Otoka</text:p>
      <text:p text:style-name="Text_20_body"><text:a xlink:type="simple" xlink:href="http://rumwiki.duckdns.org/doku.php?id=hr:5e:sesije:sesija_49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51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55</meta:creation-date>
    <dc:creator>Generated</dc:creator>
    <dc:date>2026-09-13T18::50:55</dc:date>
    <dc:language>en-US</dc:language>
    <meta:editing-cycles>1</meta:editing-cycles>
    <meta:editing-duration>PT0S</meta:editing-duration>
    <dc:title>en:5e:sesije:sesija_50</dc:title>
  </office:meta>
</office:document-meta>
</file>