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3"/><text:bookmark-start text:name="__RefHeading___sesija_53sirote_guske_u_zlatnom_otocju_1"/><text:bookmark-start text:name="sesija_53sirote_guske_u_zlatnom_otocju"/>Sesija 53: Sirote guske u Zlatnom otočju<text:bookmark-end text:name="__RefHeading___sesija_53sirote_guske_u_zlatnom_otocju_1"/><text:bookmark-end text:name="sesija_53sirote_guske_u_zlatnom_otocju"/></text:h>
      <text:p text:style-name="Text_20_body">Ujutro kod sirotišta, saznali smo za posadu bjelookog, koji žive u sirotištu i sklapaju kraj s krajem. Jelena im je dala neke novce da bi mogli prezivjeti do daljnjeg.</text:p>
      <text:p text:style-name="Text_20_body">Saznali smo za nestalu dječicu putem Crnjomurskog Index-a. “Određeni” članovi posade su odlučili malo istražiti o čemu se radi. Također predloži sail-in birtiju, morati ćemo razmisliti.
Nakon sirotišta krenemo prema brodu te <text:a xlink:type="simple" xlink:href="http://rumwiki.duckdns.org/doku.php?id=hr:5e:likovi:npcs:autumn" text:style-name="Internet_20_link" text:visited-style-name="Visited_20_Internet_20_Link">otem</text:a> predloži da napravimo svoju luku obzirom da uvijek sjebemo luku kod pristanka kapetan ju odbije obzirom da ne možemo sagraditi dovoljno čvrsti dock. Jelena je otišla u rodu, mi ostali smo prema brodu.</text:p>
      <text:p text:style-name="Text_20_body">Bakica je spremila pizzu za cijelu posadu, bilo je fino i jednostavno jelo, nisam nikad prije to probao. Međutim izgleda da su Beograd i Pakijan odlučili dodatno “začiniti” svoj dio pizze. Nazvali su je “frutti di mare sa gljivama i ljekovitim biljem”. Gljive su bile iz kuta broda, što ostali nisu znali. Međutim nastavili smo dalje sa planom vožnje broda do remonta.</text:p>
      <text:p text:style-name="Text_20_body">Problem je bio u tome što se Beograd i Panjkijan nisu dali odgovoriti od toga da jednostavno NISU u stanju voziti brod. Koliko sam shvatio, obojica su vidili zmajeve cijelo to vrijeme i znatno otežali situaciju u kojoj smo se nalazili. Do te mjere da sam ja morao voziti brod, a to mi nikad nije išlo. Za čudo božje, uspjeli smo ga dovesti do remonta, neoštećenog, odnosno ne više oštećenog od onog što je bio. Rupa je i dalje bila tu na brodu.</text:p>
      <text:p text:style-name="Text_20_body">NAKON 3 SATA NAVIGIRANJA DO REMONTA BRODA, otišao sam pit. Sam. U sobu.</text:p>
      <text:p text:style-name="Text_20_body">Bakica nam je mamurnima rekla da djeca nestaju svih dobi u svako doba dana te da su viđeni da se igraju sa guskom. Informacije su došle od Ileane.</text:p>
      <text:p text:style-name="Text_20_body">Nakon toga krenuli smo u sobe, zajedničkim snagama uspjeli smo doći do prvog kata. Nakon toga se sjećam svinje koju gagbak jaše i kako sam ih preskočio, a onda se pod izmaknuo i pao sam nazad. Iskoristio sam misty step, a nakon toga, sve je crno.
Nakon naporne noći probudio sam se sa sravnatim nosom i masnicom prek obje noge. </text:p>
      <text:p text:style-name="Text_20_body">Jelena nam priča kako je povukla veze. Kaže da ako već riješavamo problem gradski da trebamo dobiti kompenzaciju, složio sam se obzirom da inače kompenzacija nikad nije loša stvar. Pričali su sa ženom kojoj je dijete nestalo pred nosom. Dijete joj se pretvorilo u gusku, a prije toga je čula kantanje. Također smo čuli od sirotišta da su se djeca igrala sa guskom prije ili poslije samog “otimanja”</text:p>
      <text:p text:style-name="Text_20_body">Odlučili smo otići natrag u sirotiste ispitati djecu o njihovim iskustvima vezano za nestanke.</text:p>
      <text:p text:style-name="Text_20_body">Ileana nam je dala informacije o jednom nestalom djetetu. Luka, mali half-elf, odrekao ga se otac jer je bio nečiste krvi. Otprilike toliko je visok i volio se igrati sa konjićem. Zadnji put je viđen pred jedno 4 mjeseca. Igrao se s drugom djecom u sirotištu unutar ograde. Zadnje čega se sjeća da je neki stranac pitao je li to njihova guska, ona je rekla ne ne, dao je ileani 10 dukata i otišao je s guskom. Ne sjeća se izgleda stranca, zvučao je kao lokalac.</text:p>
      <text:p text:style-name="Text_20_body">Proučavajući pod okolo sirotišta pronašao sam gušće pero dok čekamo izvještaj od Ileane vezan za pričanje sa djecom koja su svjedočila nestancima.</text:p>
      <text:p text:style-name="Text_20_body">Pakijan je iz scryinga vidio kroz gušće oči, dor dol se sjetio članka iz indexa u kojoj je baba pričala kako je izgubila sve guske.</text:p>
      <text:p text:style-name="Text_20_body">Odlučili smo krenuti prema . . . FER-u. *insert dramatic squirrel here*</text:p>
      <text:p text:style-name="Text_20_body"><text:span text:style-name="Strong_20_Emphasis">Dor’ dol</text:span></text:p>
      <text:p text:style-name="Text_20_body"><text:a xlink:type="simple" xlink:href="http://rumwiki.duckdns.org/doku.php?id=hr:5e:sesije:sesija_52" text:style-name="Internet_20_link" text:visited-style-name="Visited_20_Internet_20_Link">&lt;---Prijašna sesija</text:a>————————————————————————————————————————————————<text:a xlink:type="simple" xlink:href="http://rumwiki.duckdns.org/doku.php?id=hr:5e:sesije:sesija_5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20</meta:creation-date>
    <dc:creator>Generated</dc:creator>
    <dc:date>2026-09-13T18::52:20</dc:date>
    <dc:language>en-US</dc:language>
    <meta:editing-cycles>1</meta:editing-cycles>
    <meta:editing-duration>PT0S</meta:editing-duration>
    <dc:title>en:5e:sesije:sesija_53</dc:title>
  </office:meta>
</office:document-meta>
</file>