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6"/><text:bookmark-start text:name="__RefHeading___sesija_56pec_pec_1"/><text:bookmark-start text:name="sesija_56pec_pec"/>Sesija 56: Pec pec<text:bookmark-end text:name="__RefHeading___sesija_56pec_pec_1"/><text:bookmark-end text:name="sesija_56pec_pec"/></text:h>
      <text:p text:style-name="Text_20_body">Ni pet ni šest Dik i Pix spominju bližu i daljnju rodbinu nekom Simkasu i odjednom ZID VAT..a ček evo i gobilnice Prax, a ipak ne zatvorili su joj vrata, a evo vrata se otvaraju..REEE. Mora da se Simkasu nije svidjela recitacija o rodbini zato što je nakon zida vatre na nas bacio kuglu vatre, vrijeme je za taktički kolut naprijed.</text:p>
      <text:p text:style-name="Text_20_body">Nekoliko mrtvih vrana i jedna Nagpa ( pretvarala se da je taj neki Simkas ) kasnije i situacija se smirila, oke par ljudi je poljubilo pod ali sve u roku službe naše predivne Božice. Sestra Lunaris se krenula moliti za mrtvu Nagpu a mi ostali smo pripremili tijelo za pogreb.. sva živa bića zaslužuju ljubav naše Božice.</text:p>
      <text:p text:style-name="Text_20_body">Nakon obreda neki ljudi su odmorili uz KFC piletinu ( prvi puta čujem za tu magičnu piletinu ) a ostatak je odlučio istražiti veliku sobu. Meni je za oko zapela velika slika, iz nekog razloga sam se odlučio popeti na zid a kad on upadnem u skrivenu sobicu, unutra su bile 2 škrinje. Jedna je bila puuuunaaa zlata a druga malena i imala neku auru mistike oko sebe, kako sam uzeo manju škrinjicu velika je nestala.. upsić. Nakon detaljnog pregled kutijice odlučili smo je otvoriti i kada gle čuda unutra je bio prsten kojeg smo tražili, misija gotova idemo kući što dalje od ovog vulkan… ne. </text:p>
      <text:p text:style-name="Text_20_body">Na izlazu iz sobe ukazala se naša velika i blažena Božica, Prax se toliko duboko poklonila da je skoro zakopala glavu u zemlju ( impresivno ). Ukratko, Wee-Jas nam je objasnila kako ima plan zaustaviti rat, naša uloga je uništiti prsten. Mala caka kod toga, trebamo otići do svakog Vulkanskog otoka i tamo malo prismočiti prsten u lavu. A budući da smo već na jednom otoku zašto ne krenuti odmah, u desnoj maloj prostoriji primijetili smo spiralne stube koje idu prema dole.</text:p>
      <text:p text:style-name="Text_20_body">Naravno kako smo krenuli prema dole postajalo je sve više vruće, drago mi je da nemam dlake zato kaj bi vjerojatno ostao bez njih prilikom spuštanja dole. Na dnu nas je dočekao nekakav kameni dok i more lave, da mi se lim nije počeo topiti bio bi impresioniran. Odlučili smo se za taktiku “brže van nego unutra”, otvorena kutijica → brzo u lavu → molim Božicu da mi se prsti ne otope → brzo bacim to kameni dok.</text:p>
      <text:p text:style-name="Text_20_body">¼ misije je gotova, a sada bjež van sve se urušava, neki su letjeli, neki su trčali, neki su vrištali ali svi smo živi i zdravi izašli iz špilje gdje smo upoznali šašave trolove. I kako smo polako krenuli prema dokovima odjednom se pojavila Leara s magovima da nas teleportiraju doma.. a ono mogli su nam pomoći odmah ali okeee. Do sljedeće vatrene pustolovine</text:p>
      <text:p text:style-name="Text_20_body"><text:span text:style-name="Strong_20_Emphasis">Vjenčeslav</text:span></text:p>
      <text:p text:style-name="Text_20_body"><text:a xlink:type="simple" xlink:href="http://rumwiki.duckdns.org/doku.php?id=hr:5e:sesije:sesija_55" text:style-name="Internet_20_link" text:visited-style-name="Visited_20_Internet_20_Link">&lt;---Prijašna sesija</text:a>————————————————————————————————————————————————<text:a xlink:type="simple" xlink:href="http://rumwiki.duckdns.org/doku.php?id=hr:5e:sesije:sesija_5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1</meta:creation-date>
    <dc:creator>Generated</dc:creator>
    <dc:date>2026-09-13T18::51:01</dc:date>
    <dc:language>en-US</dc:language>
    <meta:editing-cycles>1</meta:editing-cycles>
    <meta:editing-duration>PT0S</meta:editing-duration>
    <dc:title>en:5e:sesije:sesija_56</dc:title>
  </office:meta>
</office:document-meta>
</file>