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e6f417ff297b57d907c89caabd010a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0"/><text:bookmark-start text:name="__RefHeading___sesija_60pakica_spava_mi_se_nasikamo_i_pravimo_haos_1"/><text:bookmark-start text:name="sesija_60pakica_spava_mi_se_nasikamo_i_pravimo_haos"/>Sesija 60: Pakica spava, mi se našikamo i pravimo haos.<text:bookmark-end text:name="__RefHeading___sesija_60pakica_spava_mi_se_nasikamo_i_pravimo_haos_1"/><text:bookmark-end text:name="sesija_60pakica_spava_mi_se_nasikamo_i_pravimo_haos"/></text:h>
      <text:p text:style-name="Text_20_body">Nakon mirnog rješavanja problema u utvrdi kraj črnje mure, krećemo prema Zdeslavu kako bismo možda dobili preporuku za nekog koga možemo postaviti kao gradonačelnika Črnje Mure. Svi znamo da Jeleni nitko nije dovoljno dobar za tu poziciju, ali svejedno.</text:p>
      <text:p text:style-name="Text_20_body">Gospođa Mare Silvam pretvori nas u nase alter ego super heroj likove, za mene je to Aracockra u ljubičastom šljokičastom prsluku. Ovo je potreban korak obzirom da smo još uvijek traženi u Črnjoj Muri i još se nije potpuno proširila vijest o Porinovoj smrti. Vrlo brzo je Zdeslav progledao kroz naše maske tako da je saznao s kime zapravo priča, doduše Jelena se uživila u ulogu bakice pa je i dale šepala na jednu nogu. (Moguće je da se radi o staroj ozlijedi sa sparinga, a jebiga, sama je tražila…)</text:p>
      <text:p text:style-name="Text_20_body">Nakon kratkog intervjua s Zdeslavom i odbijanja njegovog vina, dogovoreno je ništa osim da će proširiti vijest kako Posada Rumgobblera NIJE kriva za ništa te kako je Porin šupak.</text:p>
      <text:p text:style-name="Text_20_body">Nakon još jednog propalog pokušaja diplomacije, krećemo u isprobavanje još jednog pokušaja diplomacije. Prema sirotištu. Dvorište sirotišta je dosta veselije nego prije, djeca i tete čuvalice se igraju. Prilikom pristizanja Jelena i Mares Ilvam ulaze unutra te bakica, dubai i ja ostajemo vani na igralištu. Koristeći naše vanserijske sposobnosti ubijanja dosade razvijene tokom dugo godina plovljenja po moru, Pem Pas kreće skakati skolicu, a ja krenem graditi kulu u pjesku. Nakon nekog vremena dolaze Mares Ilvam i Jelena iz sirotista u kojem trenu Geo Graf gađa moju kulu sa kamenom :(. Pogađa mene u glavu, sva sreća da mi ljudi iz Rivachega imamo tvrde glave hehe. </text:p>
      <text:p text:style-name="Text_20_body">Jelena nam saopći kako su prihvatili pomoć od Mares Ilvam, koja obnovi znak sirotišta te zakelji oko Rivačegovo na isti. Dobivamo onaj osjećaj, onaj duboki osjećaj koji osjeća osjećajno, duboko unutar srži tvojih osjećaja. Idemo u rodu. Pit.</text:p>
      <text:p text:style-name="Text_20_body">Tokom hoda prema rodi, dobivamo informaciju od Elixe kako je na Horugvičkom brodu, kapetana Otoka, inače Jeleninog dobrog oca. E da, dolaze sa čitavom flotom, ona je zatočena i razvila je neko mamojebačko oružje za njih. Zabavno. Sada osim toga što moramo postaviti gradonačelnika moramo također ili obraniti grad ili odjebati u skokovima, sva sreća pa sam nedavno saznao da Pak Šuu dobro ide školica. Naravno, karakteri kakvi jesmo odlučujemo se uzeti stvari u svoje ruke te organizirati obranu grada. A jebiga, nikad nisam mogao odbiti poziv u jednu dobru bitku. Mares Ilvam nastavi prema Rodi kako bi aktivirala oči Rivačegove i nabavila nam informaciju o lokaciji same flote Admirala Otoka, dok mi širimo vijesti o Porinovoj smrti i nedavnim događanjima. Jelena se osramoti užasnim govorom, Beograd širi dezinformacije šaptanjem u ionako maloj publici, a ja potplaćujem ljude da šire vijesti.</text:p>
      <text:p text:style-name="Text_20_body">Nakon što smo saznali informacije o floti, Mares Ilvam odlazi u stilu, ravno nazad u Rivacheg. Ne želi imat posla s ovim, što je u redu, ne može se ona baviti tako malim stvarima kao što je dinamika moći u jednom dalekom gradu. S druge strane pokušava tu poziciju uvaliti Jeleni. Nisam baš sretan oko toga jer ću izgubit svog najdražeg sparing partnera ako se to dogodi, ali eto, život je tanjir govana.</text:p>
      <text:p text:style-name="Text_20_body">Bakica informira posadu o zadnjim vijestima i događanjima. Također planira idući dan kontaktirati Elixu kako bismo saznali više o tom oružju i njenim slabostima. </text:p>
      <text:p text:style-name="Text_20_body">Iduće jutro skupljamo svakog ko ima brod kako bismo organizirali obranu grada. Zašprehavamo par kapetana te nekog lika koji ima više oružja po sebi nego cijela oružarnica one jebene kule u kojoj nas je Porin zatočio, iskreno sam impresioniran, ali ne želim da drugi saznaju. Platio sam mu koji pelin pa ćemo vidimo šta bude.</text:p>
      <text:p text:style-name="Text_20_body">Ukratko:</text:p>
      <text:p text:style-name="Text_20_body"><draw:frame draw:style-name="media" draw:name="0" text:anchor-type="as-char" draw:z-index="0" svg:width="15.875cm" svg:height="18.00225cm"><draw:image xlink:href="Pictures/3e6f417ff297b57d907c89caabd010ac.jpg" xlink:type="simple" xlink:show="embed" xlink:actuate="onLoad"/></draw:frame></text:p>
      <text:p text:style-name="Text_20_body">Situacija je u kritičnom kurcu,</text:p>
      <text:p text:style-name="Text_20_body">Dor' dol </text:p>
      <text:p text:style-name="Text_20_body"><text:a xlink:type="simple" xlink:href="http://rumwiki.duckdns.org/doku.php?id=hr:5e:sesije:sesija_58" text:style-name="Internet_20_link" text:visited-style-name="Visited_20_Internet_20_Link">&lt;---Prijašna sesija</text:a>————————————————————————————————————————————————<text:a xlink:type="simple" xlink:href="http://rumwiki.duckdns.org/doku.php?id=hr:5e:sesije:sesija_6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3</meta:creation-date>
    <dc:creator>Generated</dc:creator>
    <dc:date>2026-09-13T18::50:53</dc:date>
    <dc:language>en-US</dc:language>
    <meta:editing-cycles>1</meta:editing-cycles>
    <meta:editing-duration>PT0S</meta:editing-duration>
    <dc:title>en:5e:sesije:sesija_60</dc:title>
  </office:meta>
</office:document-meta>
</file>