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5e:sesije:sesija_63"/>Đeralt - Vid;
Yolov - Vanja;
Lilla - Vida;
Blixanix - Tamara;
Medraš - Leon;
Kel - Bela.</text:p>
      <text:p text:style-name="Text_20_body">Ova mala družina “detektiva” zajedno radi već neko vrijeme. Yolov je koristeći svoje kontakte po kontinentu nalazio poslove. Trenutni zadatak im je otkriti razlog mrtvaca s čudnim ozljedama u gradu Taboru.
U prvi birc koji su ušli konobar je bio bez energije i smeten. Nije htio pričati o smrtima. Lilla ga je morala zašprehati da saznaju barem malo informacija. Konobar misli da su vlasti uključene. </text:p>
      <text:p text:style-name="Text_20_body">U gradu je bilo puno zaštitara. Izgledali su izmoreno i zabrinuto. Odlučili su otići u apoteku. Tamo su sredi staru lekarku i navukli su ju da im kaže više. Rekla im je da su nalazili leševe bez krvi skroz bijele boje. Prodala im je češnjak i rakije. Nakon su se odlučili zaputiti u mrtvačnicu pogledati leše osobno. Jedva su saznali put do tamo, ljudi nisu bili raspoloženi pomoći. Mrtvačnica je uz groblje. Tamo je bio svečenik pokazao sviježe mrtvace, i poslao ih je u podrum gdje ima živih mrtvaca u kavezima. Tamo su pričali s jednim agresivnim likom od kojeg se dalo naslutiti da ga je ugrizao zaručnik od gradonačelnice. </text:p>
      <text:p text:style-name="Text_20_body">Nakon toga ih je svečenik zatvorio u podrumu pa su se silom oslobodili. Yolov je detektirao magiju i osjetio slabu prisutnost nečega kod neživih mrtvaca. Živi mrtvaci nisu bili magični. Ekipa se naljutila i poubijali su sve u živuće u tamnici. Uspostavilo se da je grad infestiran vampirima. Kada su ispitali svečenika potvrdio im je sumnje. Nakon su otišli u birtiju i rapravli plan akcije. Tamo su sredili birokrate i Kel se predstavio da je trgovac kavom pa je dobio propusnicu za dvorac. No ekipa se odlučila u izvidnicu. Provalili su preko zidina. Đeralt je ušao u dvorac, ubio zaštitara i prerušio se. </text:p>
      <text:p text:style-name="Text_20_body">Još je uvjerio drugog zaštitara da je taj goli leš provalnik. Kada su zajedno sakrivali leš došao im je zaručnik gradonačelnice i odnio je leš sa sobom. Ostatak ekipe se penjao na kulu. Đeralt je za to vrijeme našao sobu od zaručnika. Za to vrijeme ostatak ekipe je došao do Đeralta  i zaratili su se s zaručnikom. Pobjedili su ga, objasnili gradonačelnici. Ona nije znala da je sa vampirom. Lmao. Dobili su nagradu i završili ugovor. </text:p>
      <text:p text:style-name="Text_20_body">Vanja</text:p>
      <text:p text:style-name="Text_20_body"><text:a xlink:type="simple" xlink:href="http://rumwiki.duckdns.org/doku.php?id=hr:5e:sesije:sesija_62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64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00:18</meta:creation-date>
    <dc:creator>Generated</dc:creator>
    <dc:date>2026-09-13T18::00:18</dc:date>
    <dc:language>en-US</dc:language>
    <meta:editing-cycles>1</meta:editing-cycles>
    <meta:editing-duration>PT0S</meta:editing-duration>
    <dc:title>en:5e:sesije:sesija_63</dc:title>
  </office:meta>
</office:document-meta>
</file>