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sesije:sesija_7"/><text:bookmark-start text:name="__RefHeading___sesija_7divine_intervention_1"/><text:bookmark-start text:name="sesija_7divine_intervention"/>Sesija 7: “Divine intervention”<text:bookmark-end text:name="__RefHeading___sesija_7divine_intervention_1"/><text:bookmark-end text:name="sesija_7divine_intervention"/></text:h>
      <text:p text:style-name="Text_20_body">Okee fala već kojem bogu avantura kod, oko i u svjetioniku je gotova, svi živi i zdravi.. valjda. Šta reći nego da je ta noć prije susreta s mračnom figurom bila veoma zanimljiva. Iakoooo mi nitko ne vjeruje Leahra je bila mrtva barem 10ak minuta i kada je umm „uskrsnula?“ nije to bila ista polu emo tieflingicia.. she went full emo. Počela je da trabunjati o nekoj božici smrti Wee-Jas i pokušava započeti neku kvazi sektu za tu božicu, ah svakoj budali njegovo veselje.</text:p>
      <text:p text:style-name="Text_20_body">E sada ta mračna figura, uz pomoć Teutinog novog ljubimca Miceka ( preslatka malena lisica ) škužili smo da je netko stigao na mini dok kod svjetionika. Uz malo pameti u dosta sreće našli smo ulaz u neku skrivenu špilju ispod svjetionika. Nakon ne tako tiho ulaska i laganog kamenovanja ušli smo u još jednu operacionu salu. Tamo nas je čekala ta figura, tj. njegova projekcija ( trebao sam potrošiti spell da to saznam -_- ). Taj lik nije bio baš nešto zanimljiv i nije shvaćao kako mi ne shvaćamo njegov đir s dilanjem organa. Lagano smo izgubili nadu da ćemo išta naći ali soko okolovo Teutino je zamijetilo neki znak u pozadini projekcije.</text:p>
      <text:p text:style-name="Text_20_body">U tom trenutku imali smo kolektivni brain fart i odustali od potražnje te budale. Onda smo odšetali to Avanture.hr i predali dokaze i ispričali našu priču o svjetioniku, za to smo dobili 638 zlatnika ( solidna svota ). Kroz laganu diskusiju s tetom koja tamo radi slučajno ( doslovce ) smo skužili da tamna figura radi za kriminalnu organizaciju Agrogor ( under, under, underground mafija ). Nekako smo zaključili da se bolje kloniti toga i uzeli smo novi zadatak.</text:p>
      <text:p text:style-name="Text_20_body">Naša nova avantura vodi na u Ebonhawk i naša nova žrtva je basilisk, uglavnom neka beštija ča te u kamen pretvara ( počeo sam kupiti naglasak predivno ).</text:p>
      <text:p text:style-name="Text_20_body">I šta još da vidimo, Teuta i ja smo se uputili do fensi dućana s fensi stvarima i jebem li sve onoj elfici ravnoj ko šper ploči nije normalna s cijenama, plašt ima neku cifru toliko novaca na kupu nisam cijeli život vidio. No ipak smo uzeli neke healing potione i uputili se do kulturno obrazovnog centra ili vam ga u birtiju Roda. Saznali smo da je Roxi od naši napojnica otkupio birtiju i zaposlio gnoma Luka kao konobara. Iiiii možda sam malo rastjerao goste kada sam spomenuo Agrogor ali kompenzacija u zlatnicima je uvijek dobra ( još uvijek ćemo dobiti kikiriki koji čini se samo ja jedem hmm :/ ).</text:p>
      <text:p text:style-name="Text_20_body">Ah i posada je potrošila svu lovu na kurve i alkohol pa je kapetan Bagdad isplatio plaću za sljedeći mjesec odmah na oduševljenje cijele posade ( jebiga kada zasvrbi za lovu se ne pita ). Jao i Elixa je napravila neko čudo „pro-pe-le-ri“ ih zove, uglavnom broda sada plovi bez vjera što je jako cool :D.</text:p>
      <text:p text:style-name="Text_20_body">I tako nakon zanimljivih par dana u Črnjoj Muri put putujemo ka novom gradu i novoj avanturi arrrrr.</text:p>
      <text:p text:style-name="Text_20_body"><text:span text:style-name="Strong_20_Emphasis">Pakian, navigator broda Rumgobbler</text:span></text:p>
      <text:p text:style-name="Text_20_body"><text:a xlink:type="simple" xlink:href="http://rumwiki.duckdns.org/doku.php?id=hr:5e:sesije:sesija_6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8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4</meta:creation-date>
    <dc:creator>Generated</dc:creator>
    <dc:date>2026-09-13T15::25:24</dc:date>
    <dc:language>en-US</dc:language>
    <meta:editing-cycles>1</meta:editing-cycles>
    <meta:editing-duration>PT0S</meta:editing-duration>
    <dc:title>en:5e:sesije:sesija_7</dc:title>
  </office:meta>
</office:document-meta>
</file>