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5e:sesije:sesija_71"/>Gagbak je na godišnjem smislio jegermeštar, žesticu s 40 raznih biljaka na bazi ruma. Fali jedan sastojak da bude savršeno. Taj sastojak osjeća da se nalazi u betežnoj.
Pramajka svih druida je Gagbaku dala “krumpir” slatkog mirisa koji je zadnji sastojak za jegermešter. Može ga posaditi i razmonožiti ili ga iskoristiti.</text:p>
      <text:p text:style-name="Text_20_body">Ovaj sažetak kasni jer sam bio na godišnjem. Dogodilo se dosta fešti u bakrenom rivačegu kao i dosta avantura u službi samog Rivačega. </text:p>
      <text:p text:style-name="Text_20_body">Evo ukratko:</text:p>
      <text:list text:style-name="List_20_1" text:continue-numbering="false">
        <text:list-item>
          <text:p text:style-name="List_20_1_Content_First"> Ubili smo beštiju krakena i to jedva. Da je Jelena bila tu bilo bi lakše.</text:p>
        </text:list-item>
        <text:list-item>
          <text:p text:style-name="List_20_1_Content"> Istraživali smo crvotočinu koja je nastala zbog vjetrova magije, našli smo Joška u dubokom snu pored crvotočine</text:p>
        </text:list-item>
        <text:list-item>
          <text:p text:style-name="List_20_1_Content_Last"> Istraživali smo kontinent malo dalje nego prije, našli smo podosta nazadno stanovništvo. Također jedno selo, puno koncentričnih urušenih zidina i kuća. Na zidinama je pisalo paf paf krater.</text:p>
        </text:list-item>
      </text:list>
      <text:p text:style-name="Text_20_body">Nakon toga je Beograd zvao da idemo pit u betežnu. Odmah nas je počastio sa jegermeštrom koji nas je odmah napio, međutim za savršenstvo falio mu je jedan sastojak iz betežne. Sa druge strane portala trebali su nas dočekati radnici rode, međutim nije bilo nikoga. Našli smo tragove kandži neke beštije i odlučili se napiti. Dok smo pili uočili smo na određenim drvećima razlomljene grane što bi značilo da beštija leti. Krenuli smo čamcima prema slomljenim granama i totalno zaboravili zašto smo došli ovdje. Išli smo doslovno gdje nas je vjetar odnjeo. </text:p>
      <text:p text:style-name="Text_20_body">Došli smo do neke birtije, usred močvare koja se zove pelin, med i orah. U birtiji smo naletili na užasno napornog gostioničara. Također smo naletili i na skroz ok lika. rekao nam je da je 3. put od lijevo ispravan put kojim treba ići kako bismo našli naše prijatelje.</text:p>
      <text:p text:style-name="Text_20_body">Ispalo je da je ovo sve iluzija, naravno Apep je taj koji je to skužio. Kako je frajer nepodnošljiv. Gagbak je svojim slinavim čupavim nosom konačno nanjušio sastojak koji mu fali te smo ušli u neko čudno ogromno drvo. Ispalo je da je drvo neki druidski bog i da je Pakijan užasan druid. I još smrdi. Gagbeograd je uspio dogovoriti deal da dobije krumpir za Jegermeštra od pametnog drveta, a mi smo mu obećali poslati druide nazad kako bi se prisjetili svojih korjena ehehe. </text:p>
      <text:p text:style-name="Text_20_body">Priroda je čudna.</text:p>
      <text:p text:style-name="Text_20_body">i dalje pijan,
Gor' Fol</text:p>
      <text:p text:style-name="Text_20_body"><text:a xlink:type="simple" xlink:href="http://rumwiki.duckdns.org/doku.php?id=hr:5e:sesije:sesija_70" text:style-name="Internet_20_link" text:visited-style-name="Visited_20_Internet_20_Link">&lt;---Prijašna sesija</text:a>—————————————————————————————————————————————–<text:a xlink:type="simple" xlink:href="http://rumwiki.duckdns.org/doku.php?id=hr:5e:sesije:sesija_7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2</meta:creation-date>
    <dc:creator>Generated</dc:creator>
    <dc:date>2026-09-13T17::08:42</dc:date>
    <dc:language>en-US</dc:language>
    <meta:editing-cycles>1</meta:editing-cycles>
    <meta:editing-duration>PT0S</meta:editing-duration>
    <dc:title>en:5e:sesije:sesija_71</dc:title>
  </office:meta>
</office:document-meta>
</file>